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Parkstraat 52, 1544 AR Zaandijk - het isoleren en renoveren van het dak en de dakkapel en het wijzigen van gev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747 - het isoleren en renoveren van het dak en de dakkapel en het wijzigen van gevels -  - op de locatie Parkstraat 52, 1544 AR Zaandijk</text:p>
            <text:p text:style-name="common-al">Aanvraag ontvangen: 03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3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747</meta:user-defined>
    <dc:language>nl</dc:language>
    <meta:user-defined meta:name="OVERHEIDop.locatietype/OVERHEIDop.gebiedsmarkering">Punt</meta:user-defined>
    <meta:user-defined meta:name="DC.title">Aanvraag omgevingsvergunning - Parkstraat 52, 1544 AR Zaandijk - het isoleren en renoveren van het dak en de dakkapel en het wijzigen van gevel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11</meta:user-defined>
    <meta:user-defined meta:name="OVERHEIDop.GmbID/DC.identifier">gmb-2026-389311</meta:user-defined>
    <meta:user-defined meta:name="OVERHEIDop.versieInformatie"/>
  </office:meta>
</office:document-meta>
</file>