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Stationsstraat 11, 1506 DA Zaandam - tijdelijk afwijken van regels in het omgevingsplan voor woonfunctie voor z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293 - tijdelijk afwijken van regels in het omgevingsplan voor woonfunctie voor zorg  -  - op de locatie Stationsstraat 11, 1506 DA Zaandam</text:p>
            <text:p text:style-name="common-al">Aanvraag ontvangen: 22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930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2026058293</meta:user-defined>
    <dc:language>nl</dc:language>
    <meta:user-defined meta:name="OVERHEIDop.locatietype/OVERHEIDop.gebiedsmarkering">Punt</meta:user-defined>
    <meta:user-defined meta:name="DC.title">Aanvraag omgevingsvergunning - Stationsstraat 11, 1506 DA Zaandam - tijdelijk afwijken van regels in het omgevingsplan voor woonfunctie voor zor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08</meta:user-defined>
    <meta:user-defined meta:name="OVERHEIDop.GmbID/DC.identifier">gmb-2026-389308</meta:user-defined>
    <meta:user-defined meta:name="OVERHEIDop.versieInformatie"/>
  </office:meta>
</office:document-meta>
</file>