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Kalf R 5 ROOD, 1509 AC Zaandam - het vervangen van houten kozijnen, dubbelglas en gevelbekleding van de woona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693 - het vervangen van houten kozijnen, dubbelglas en gevelbekleding van de woonark -  - op de locatie Kalf R 5 ROOD, 1509 AC Zaandam</text:p>
            <text:p text:style-name="common-al">Aanvraag ontvangen: 13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93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693</meta:user-defined>
    <dc:language>nl</dc:language>
    <meta:user-defined meta:name="OVERHEIDop.locatietype/OVERHEIDop.gebiedsmarkering">Punt</meta:user-defined>
    <meta:user-defined meta:name="DC.title">Aanvraag omgevingsvergunning - Kalf R 5 ROOD, 1509 AC Zaandam - het vervangen van houten kozijnen, dubbelglas en gevelbekleding van de woonar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06</meta:user-defined>
    <meta:user-defined meta:name="OVERHEIDop.GmbID/DC.identifier">gmb-2026-389306</meta:user-defined>
    <meta:user-defined meta:name="OVERHEIDop.versieInformatie"/>
  </office:meta>
</office:document-meta>
</file>