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unke Küpperstraat 41 1068K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opbouw</text:p>
            <text:p text:style-name="common-al">Zaakadres: Funke Küpperstraat 41 1068KM Amsterdam</text:p>
            <text:p text:style-name="common-al">Datum ontvangst: 30-07-2026</text:p>
            <text:p text:style-name="common-al">Zaaknummer: Z2026-034076</text:p>
            <text:p text:style-name="common-al">DSO-nummer: 202607300055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30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076</meta:user-defined>
    <meta:user-defined meta:name="DCTERMS.abstract">plaatsen van een dakop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Funke Küpperstraat 41 1068KM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02</meta:user-defined>
    <meta:user-defined meta:name="OVERHEIDop.GmbID/DC.identifier">gmb-2026-389302</meta:user-defined>
    <meta:user-defined meta:name="OVERHEIDop.versieInformatie"/>
  </office:meta>
</office:document-meta>
</file>