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opslagcontainer en een constructieve wijziging op de locatie Frans Zwaanstraat 30  te Zandvoort, ingekomen 29 juli 2026, DSO nummer 2026072901151, zaaknummer ODIJ-Z-26-18631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tijdelijk plaatsen van een opslagcontainer en een constructieve wijziging op de locatie Frans Zwaanstraat 30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3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930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0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0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tijdelijk plaatsen van een opslagcontainer en een constructieve wijziging op de locatie Frans Zwaanstraat 30  te Zandvoort, ingekomen 29 juli 2026, DSO nummer 2026072901151, zaaknummer ODIJ-Z-26-186319</meta:user-defined>
    <meta:user-defined meta:name="DCTERMS.W3CDTF/DCTERMS.available">2026-08-17</meta:user-defined>
    <meta:user-defined meta:name="DCTERMS.W3CDTF/OVERHEIDop.jaargang">2026</meta:user-defined>
    <meta:user-defined meta:name="OVERHEIDop.publicationIssue">389300</meta:user-defined>
    <meta:user-defined meta:name="OVERHEIDop.GmbID/DC.identifier">gmb-2026-389300</meta:user-defined>
    <meta:user-defined meta:name="OVERHEIDop.versieInformatie"/>
  </office:meta>
</office:document-meta>
</file>