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koutweg 14, 6229RB Maastricht. Kennisgeving nieuwe aanvraag omgevingsvergunning, F 23912 - Ahold HUB Maastricht, realisatie EOS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593</text:p>
            <text:p text:style-name="common-al">
            <text:span text:style-name="nadrukvet">Rekoutweg 14, 6229RB Maastricht</text:span>
          </text:p>
            <text:p text:style-name="common-al">
            <text:span text:style-name="nadrukvet">F 23912 - Ahold HUB Maastricht, realisatie EOS 1</text:span>
          </text:p>
            <text:p text:style-name="common-al"/>
            <text:p text:style-name="common-al">
            <text:span text:style-name="nadrukvet">Datum ontvangst aanvraag:</text:span> 13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929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59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Rekoutweg 14, 6229RB Maastricht. Kennisgeving nieuwe aanvraag omgevingsvergunning, F 23912 - Ahold HUB Maastricht, realisatie EOS 1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97</meta:user-defined>
    <meta:user-defined meta:name="OVERHEIDop.GmbID/DC.identifier">gmb-2026-389297</meta:user-defined>
    <meta:user-defined meta:name="OVERHEIDop.versieInformatie"/>
  </office:meta>
</office:document-meta>
</file>