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uitbreiden en verbouwen van een woning  Zoutmansweg 8, 2811ES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Omgevingsdienst Midden-Holland (ODMH) namens gemeente Bodegraven-Reeuwijk besloten om de beslistermijn van de aanvraag met kenmerk 2026-00016353 voor het uitbreiden en verbouwen van een woning  op de locatie Zoutmansweg 8, 2811ES Reeuwijk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929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635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uitbreiden en verbouwen van een woning  Zoutmansweg 8, 2811ES Reeu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94</meta:user-defined>
    <meta:user-defined meta:name="OVERHEIDop.GmbID/DC.identifier">gmb-2026-389294</meta:user-defined>
    <meta:user-defined meta:name="OVERHEIDop.versieInformatie"/>
  </office:meta>
</office:document-meta>
</file>