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vergunning voor koopwoning niet zelf gebruiken, opkoopbescherming, Livingstonelaan 762, 3526JJ Utrecht, GU-Z2026-00634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op de aanvraag voor het onderstaande adres een besluit is genomen:</text:p>
            <text:p text:style-name="common-al">Livingstonelaan 762, 3526JJ Utrecht</text:p>
            <text:p text:style-name="common-al">GU-Z2026-0063436</text:p>
            <text:p text:style-name="common-al">koopwoning niet zelf gebruiken, opkoopbescherming</text:p>
            <text:p text:style-name="common-al">Besluit: Verleend.</text:p>
            <text:p text:style-name="common-al">
            <text:span text:style-name="nadrukvet">Bezwaar maken</text:span>
          </text:p>
            <text:p text:style-name="common-al">Tegen dit besluit kunt u bezwaar maken. Het bezwaarschrift moet uiterlijk 24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929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GU-Z2026-0063436</meta:user-defined>
    <meta:user-defined meta:name="DCTERMS.abstract">Verleende vergunning voor koopwoning niet zelf gebruiken, opkoopbescherming, Livingstonelaan 762, 3526JJ Utrecht, GU-Z2026-0063436</meta:user-defined>
    <dc:language>nl</dc:language>
    <meta:user-defined meta:name="OVERHEIDop.locatietype/OVERHEIDop.gebiedsmarkering">Punt</meta:user-defined>
    <meta:user-defined meta:name="DC.title">Verleende vergunning voor koopwoning niet zelf gebruiken, opkoopbescherming, Livingstonelaan 762, 3526JJ Utrecht, GU-Z2026-0063436</meta:user-defined>
    <meta:user-defined meta:name="OVERHEIDop.datumEindeReactietermijn">2026-09-24</meta:user-defined>
    <meta:user-defined meta:name="OVERHEIDop.terinzageleggingBG">https://jeleefomgeving.nl/inzien/002220647/c9357390-3988-4017-8f99-88ee178696b6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91</meta:user-defined>
    <meta:user-defined meta:name="OVERHEIDop.GmbID/DC.identifier">gmb-2026-389291</meta:user-defined>
    <meta:user-defined meta:name="OVERHEIDop.versieInformatie"/>
  </office:meta>
</office:document-meta>
</file>