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aan Berkenlaan (naast Elzenlaan 70) te Emmer-Compascu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R-COMPASCUUM</text:span>
          </text:p>
            <text:p text:style-name="common-al">11 augustus 2026, <text:span text:style-name="nadrukvet">Berkenlaan (naast Elzenlaan 70</text:span><text:span text:style-name="nadrukvet">)</text:span>, het kappen van een boom (2026-1915)</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29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915</meta:user-defined>
    <dc:language>nl</dc:language>
    <meta:user-defined meta:name="OVERHEIDop.locatietype/OVERHEIDop.gebiedsmarkering">Weg</meta:user-defined>
    <meta:user-defined meta:name="DC.title">Toestemming voor het kappen van een boom aan Berkenlaan (naast Elzenlaan 70) te Emmer-Compascuum</meta:user-defined>
    <meta:user-defined meta:name="DCTERMS.W3CDTF/DCTERMS.available">2026-08-18</meta:user-defined>
    <meta:user-defined meta:name="DCTERMS.W3CDTF/OVERHEIDop.jaargang">2026</meta:user-defined>
    <meta:user-defined meta:name="OVERHEIDop.publicationIssue">389290</meta:user-defined>
    <meta:user-defined meta:name="OVERHEIDop.GmbID/DC.identifier">gmb-2026-389290</meta:user-defined>
    <meta:user-defined meta:name="OVERHEIDop.versieInformatie"/>
  </office:meta>
</office:document-meta>
</file>