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bouwen van een appartementengebouw met 72 appartementen en het aanleggen van een in- uitrit aan Meulenspie Teter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bouwen van een appartementengebouw met 72 appartementen en het aanleggen van een in- uitrit aan Meulenspie Teteringen is nog niet volledig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- Omgevingsplanactiviteit uitweg</text:p>
            <text:p text:style-name="common-al">- Technische bouwactiviteit</text:p>
            <text:p text:style-name="common-al">De gemeente Breda heeft op 11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215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928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215</meta:user-defined>
    <meta:user-defined meta:name="DCTERMS.abstract">het bouwen van een appartementengebouw met 72 appartementen en het aanleggen van een in- uitrit</meta:user-defined>
    <dc:language>nl</dc:language>
    <meta:user-defined meta:name="OVERHEIDop.locatietype/OVERHEIDop.gebiedsmarkering">Vlak</meta:user-defined>
    <meta:user-defined meta:name="DC.title">Verzoek aanvullende gegevens voor het bouwen van een appartementengebouw met 72 appartementen en het aanleggen van een in- uitrit aan Meulenspie Tetering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88</meta:user-defined>
    <meta:user-defined meta:name="OVERHEIDop.GmbID/DC.identifier">gmb-2026-389288</meta:user-defined>
    <meta:user-defined meta:name="OVERHEIDop.versieInformatie"/>
  </office:meta>
</office:document-meta>
</file>