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ppen van 8 bomen i.v.m. het aanleggen v/e watergang met als doel het verbeteren v/h watersysteem v/h voormalige Floriadeterrein in het Gaasperpark</text:p>
            <text:p text:style-name="common-al">Zaakadres: Gaasperpark</text:p>
            <text:p text:style-name="common-al">Datum ontvangst: 06-08-2026</text:p>
            <text:p text:style-name="common-al">Zaaknummer: Z2026-035174</text:p>
            <text:p text:style-name="common-al">DSO-nummer: 202608060082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28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8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8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5174</meta:user-defined>
    <meta:user-defined meta:name="DCTERMS.abstract">kappen van 8 bomen i.v.m. het aanleggen v/e watergang met als doel het verbeteren v/h watersysteem v/h voormalige Floriadeterrein in het Gaasperpark</meta:user-defined>
    <dc:language>nl</dc:language>
    <meta:user-defined meta:name="OVERHEIDop.locatietype/OVERHEIDop.gebiedsmarkering">Vlak</meta:user-defined>
    <meta:user-defined meta:name="DC.title">Aanvraag omgevingsvergunning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285</meta:user-defined>
    <meta:user-defined meta:name="OVERHEIDop.GmbID/DC.identifier">gmb-2026-389285</meta:user-defined>
    <meta:user-defined meta:name="OVERHEIDop.versieInformatie"/>
  </office:meta>
</office:document-meta>
</file>