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an der Meydestraat 8A 3039TH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3-07-2026</text:span> een aanvraag voor een omgevingsvergunning, met kenmerk <text:span text:style-name="nadrukvet">Z2026-009663</text:span>/<text:span text:style-name="nadrukvet">2026071302214</text:span>, heeft ontvangen voor de Bouwactiviteit (omgevingsplan), Bouwactiviteit (technisch), Gemeentelijk monument <text:span text:style-name="nadrukcur">(Grondslag: Omgevingswet, artikel 5.1).</text:span></text:p>
            <text:p text:style-name="common-al">De aanvraag betreft het splitsen van een eerder samengevoegde woning en het aanbrengen van een gevelkozijn in de achtergevel op de locatie Van der Meydestraat 8A, 3039TH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28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663</meta:user-defined>
    <meta:user-defined meta:name="DCTERMS.abstract">het splitsen van een eerder samengevoegde woning en aanbrengen van een gevelkozijn in de achtergevel aan de Van der Meydestraat 8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Van der Meydestraat 8A 3039TH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84</meta:user-defined>
    <meta:user-defined meta:name="OVERHEIDop.GmbID/DC.identifier">gmb-2026-389284</meta:user-defined>
    <meta:user-defined meta:name="OVERHEIDop.versieInformatie"/>
  </office:meta>
</office:document-meta>
</file>