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parkeerplaats op eigen terrein op de locatie Blokweerweg 41 te Alblasserdam zaaknummer 9003698602</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realiseren van een parkeerplaats op eigen terrein op de locatie Blokweerweg 41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5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8927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7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7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realiseren van een parkeerplaats op eigen terrein op de locatie Blokweerweg 41 te Alblasserdam zaaknummer 9003698602</meta:user-defined>
    <meta:user-defined meta:name="DCTERMS.W3CDTF/DCTERMS.available">2026-08-17</meta:user-defined>
    <meta:user-defined meta:name="DCTERMS.W3CDTF/OVERHEIDop.jaargang">2026</meta:user-defined>
    <meta:user-defined meta:name="OVERHEIDop.publicationIssue">389279</meta:user-defined>
    <meta:user-defined meta:name="OVERHEIDop.GmbID/DC.identifier">gmb-2026-389279</meta:user-defined>
    <meta:user-defined meta:name="OVERHEIDop.versieInformatie"/>
  </office:meta>
</office:document-meta>
</file>