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Flueskamp te Haskerhorne: melding opslaan van grond. (Z.889737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afgehandeld voor deze locatie. Het gaat om het opslaan van grond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Meldingen worden slechts ter kennisname gepubliceerd. Tegen een gedane melding kan geen bezwaar op beroep worden ingediend. </text:p>
            <text:p text:style-name="common-al">
            
          </text:p>
            <text:p text:style-name="last-al">Wilt u meer weten? Bel de gemeente: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8927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7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7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 Fryske Mar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meta:user-defined meta:name="OVERHEIDop.referentienummer">Z.889737</meta:user-defined>
    <dc:language>nl</dc:language>
    <meta:user-defined meta:name="OVERHEIDop.locatietype/OVERHEIDop.gebiedsmarkering">Vlak</meta:user-defined>
    <meta:user-defined meta:name="DC.title">Flueskamp te Haskerhorne: melding opslaan van grond. (Z.889737)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275</meta:user-defined>
    <meta:user-defined meta:name="OVERHEIDop.GmbID/DC.identifier">gmb-2026-389275</meta:user-defined>
    <meta:user-defined meta:name="OVERHEIDop.versieInformatie"/>
  </office:meta>
</office:document-meta>
</file>