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evenementenaanvraag: TU/e 70 Years, Groene Loper 3 5612AE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Veiligheid en Handhaving geeft kennis dat onderstaande aanvraag om APV vergunning evenementen is ingediend.</text:p>
            <text:p text:style-name="common-al">Zaaknummer: EHV-ZP2026-007610</text:p>
            <text:p text:style-name="common-al">Omschrijving: TU/e 70 Years</text:p>
            <text:p text:style-name="common-al">Datum evenement: 12-10-2026</text:p>
            <text:p text:style-name="common-al">Locatie:</text:p>
            <text:list text:style-name="id1-3-2-1-1-6">
              <text:list-item text:style-override="id1-3-2-1-1-6-1">
                <text:number>-</text:number>
                <text:p text:style-name="al"/>
                <text:p text:style-name="al">Groene Loper 3 5612AE Eindhoven</text:p>
              </text:list-item>
            </text:list>
            <text:p text:style-name="common-al">Datum ontvangst: 04-08-2026</text:p>
            <text:p text:style-name="last-al">De ingekomen aanvraa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927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7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7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EHV-ZP2026-007610</meta:user-defined>
    <meta:user-defined meta:name="DCTERMS.abstract">TU/e 70 Years</meta:user-defined>
    <dc:language>nl</dc:language>
    <meta:user-defined meta:name="OVERHEIDop.locatietype/OVERHEIDop.gebiedsmarkering">Punt</meta:user-defined>
    <meta:user-defined meta:name="DC.title">Ingekomen evenementenaanvraag: TU/e 70 Years, Groene Loper 3 5612AE Eindhov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274</meta:user-defined>
    <meta:user-defined meta:name="OVERHEIDop.GmbID/DC.identifier">gmb-2026-389274</meta:user-defined>
    <meta:user-defined meta:name="OVERHEIDop.versieInformatie"/>
  </office:meta>
</office:document-meta>
</file>