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wijzigen van de bestemming van agrarisch naar wonen aan Weerdingerkanaal NZ 217 te Nieuw-Weerd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NIEUW-WEERDINGE</text:span>
          </text:p>
            <text:p text:style-name="common-al">10 juni 2026, <text:span text:style-name="nadrukvet">Weerdingerkanaal NZ 217,</text:span> het wijzigen van de bestemming van agrarisch naar wonen (2026-1557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926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557</meta:user-defined>
    <dc:language>nl</dc:language>
    <meta:user-defined meta:name="OVERHEIDop.locatietype/OVERHEIDop.gebiedsmarkering">Adres</meta:user-defined>
    <meta:user-defined meta:name="DC.title">Verlengde beslistermijn voor het wijzigen van de bestemming van agrarisch naar wonen aan Weerdingerkanaal NZ 217 te Nieuw-Weerding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267</meta:user-defined>
    <meta:user-defined meta:name="OVERHEIDop.GmbID/DC.identifier">gmb-2026-389267</meta:user-defined>
    <meta:user-defined meta:name="OVERHEIDop.versieInformatie"/>
  </office:meta>
</office:document-meta>
</file>