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R2631153STN01ida1d3257-c0eb-4cc6-ad45-f153db8972d4.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5-8">
      <text:list-level-style-bullet text:bullet-char="•" text:level="1">
        <style:list-level-properties text:min-label-width="10mm"/>
      </text:list-level-style-bullet>
    </text:list-style>
    <text:list-style style:name="id1-3-2-2-1-5-9">
      <text:list-level-style-bullet text:bullet-char="•" text:level="1">
        <style:list-level-properties text:min-label-width="10mm"/>
      </text:list-level-style-bullet>
    </text:list-style>
    <text:list-style style:name="id1-3-2-2-1-5-10">
      <text:list-level-style-bullet text:bullet-char="•" text:level="1">
        <style:list-level-properties text:min-label-width="10mm"/>
      </text:list-level-style-bullet>
    </text:list-style>
    <text:list-style style:name="id1-3-2-2-1-5-11">
      <text:list-level-style-bullet text:bullet-char="•" text:level="1">
        <style:list-level-properties text:min-label-width="10mm"/>
      </text:list-level-style-bullet>
    </text:list-style>
    <text:list-style style:name="id1-3-2-2-1-5-12">
      <text:list-level-style-bullet text:bullet-char="•" text:level="1">
        <style:list-level-properties text:min-label-width="10mm"/>
      </text:list-level-style-bullet>
    </text:list-style>
    <text:list-style style:name="id1-3-2-2-1-5-13">
      <text:list-level-style-bullet text:bullet-char="•" text:level="1">
        <style:list-level-properties text:min-label-width="10mm"/>
      </text:list-level-style-bullet>
    </text:list-style>
    <text:list-style style:name="id1-3-2-2-1-5-14">
      <text:list-level-style-bullet text:bullet-char="•" text:level="1">
        <style:list-level-properties text:min-label-width="10mm"/>
      </text:list-level-style-bullet>
    </text:list-style>
    <text:list-style style:name="id1-3-2-2-1-5-15">
      <text:list-level-style-bullet text:bullet-char="•" text:level="1">
        <style:list-level-properties text:min-label-width="10mm"/>
      </text:list-level-style-bullet>
    </text:list-style>
    <text:list-style style:name="id1-3-2-2-1-5-16">
      <text:list-level-style-bullet text:bullet-char="•" text:level="1">
        <style:list-level-properties text:min-label-width="10mm"/>
      </text:list-level-style-bullet>
    </text:list-style>
    <text:list-style style:name="id1-3-2-2-1-5-17">
      <text:list-level-style-bullet text:bullet-char="•" text:level="1">
        <style:list-level-properties text:min-label-width="10mm"/>
      </text:list-level-style-bullet>
    </text:list-style>
    <text:list-style style:name="id1-3-2-2-1-5-18">
      <text:list-level-style-bullet text:bullet-char="•" text:level="1">
        <style:list-level-properties text:min-label-width="10mm"/>
      </text:list-level-style-bullet>
    </text:list-style>
    <text:list-style style:name="id1-3-2-2-1-5-19">
      <text:list-level-style-bullet text:bullet-char="•" text:level="1">
        <style:list-level-properties text:min-label-width="10mm"/>
      </text:list-level-style-bullet>
    </text:list-style>
    <text:list-style style:name="id1-3-2-2-1-5-20">
      <text:list-level-style-bullet text:bullet-char="•" text:level="1">
        <style:list-level-properties text:min-label-width="10mm"/>
      </text:list-level-style-bullet>
    </text:list-style>
    <text:list-style style:name="id1-3-2-2-1-5-21">
      <text:list-level-style-bullet text:bullet-char="•" text:level="1">
        <style:list-level-properties text:min-label-width="10mm"/>
      </text:list-level-style-bullet>
    </text:list-style>
    <text:list-style style:name="id1-3-2-2-1-5-22">
      <text:list-level-style-bullet text:bullet-char="•" text:level="1">
        <style:list-level-properties text:min-label-width="10mm"/>
      </text:list-level-style-bullet>
    </text:list-style>
    <text:list-style style:name="id1-3-2-2-1-5-23">
      <text:list-level-style-bullet text:bullet-char="•" text:level="1">
        <style:list-level-properties text:min-label-width="10mm"/>
      </text:list-level-style-bullet>
    </text:list-style>
    <text:list-style style:name="id1-3-2-2-1-5-24">
      <text:list-level-style-bullet text:bullet-char="•" text:level="1">
        <style:list-level-properties text:min-label-width="10mm"/>
      </text:list-level-style-bullet>
    </text:list-style>
    <text:list-style style:name="id1-3-2-2-1-5-24-3">
      <text:list-level-style-bullet text:bullet-char="•" text:level="1">
        <style:list-level-properties text:min-label-width="10mm"/>
      </text:list-level-style-bullet>
    </text:list-style>
    <text:list-style style:name="id1-3-2-2-1-5-24-3-1">
      <text:list-level-style-bullet text:bullet-char="•" text:level="1">
        <style:list-level-properties text:min-label-width="10mm"/>
      </text:list-level-style-bullet>
    </text:list-style>
    <text:list-style style:name="id1-3-2-2-1-5-24-3-1-3">
      <text:list-level-style-bullet text:bullet-char="•" text:level="1">
        <style:list-level-properties text:min-label-width="10mm"/>
      </text:list-level-style-bullet>
    </text:list-style>
    <text:list-style style:name="id1-3-2-2-1-5-24-3-1-3-1">
      <text:list-level-style-bullet text:bullet-char="•" text:level="1">
        <style:list-level-properties text:min-label-width="10mm"/>
      </text:list-level-style-bullet>
    </text:list-style>
    <text:list-style style:name="id1-3-2-2-1-5-24-3-2">
      <text:list-level-style-bullet text:bullet-char="•" text:level="1">
        <style:list-level-properties text:min-label-width="10mm"/>
      </text:list-level-style-bullet>
    </text:list-style>
    <text:list-style style:name="id1-3-2-2-1-5-24-3-2-3">
      <text:list-level-style-bullet text:bullet-char="•" text:level="1">
        <style:list-level-properties text:min-label-width="10mm"/>
      </text:list-level-style-bullet>
    </text:list-style>
    <text:list-style style:name="id1-3-2-2-1-5-24-3-2-3-1">
      <text:list-level-style-bullet text:bullet-char="•" text:level="1">
        <style:list-level-properties text:min-label-width="10mm"/>
      </text:list-level-style-bullet>
    </text:list-style>
    <text:list-style style:name="id1-3-2-2-1-5-24-3-3">
      <text:list-level-style-bullet text:bullet-char="•" text:level="1">
        <style:list-level-properties text:min-label-width="10mm"/>
      </text:list-level-style-bullet>
    </text:list-style>
    <text:list-style style:name="id1-3-2-2-1-5-24-3-3-3">
      <text:list-level-style-bullet text:bullet-char="•" text:level="1">
        <style:list-level-properties text:min-label-width="10mm"/>
      </text:list-level-style-bullet>
    </text:list-style>
    <text:list-style style:name="id1-3-2-2-1-5-24-3-3-3-1">
      <text:list-level-style-bullet text:bullet-char="•" text:level="1">
        <style:list-level-properties text:min-label-width="10mm"/>
      </text:list-level-style-bullet>
    </text:list-style>
    <text:list-style style:name="id1-3-2-2-1-5-24-3-4">
      <text:list-level-style-bullet text:bullet-char="•" text:level="1">
        <style:list-level-properties text:min-label-width="10mm"/>
      </text:list-level-style-bullet>
    </text:list-style>
    <text:list-style style:name="id1-3-2-2-1-5-24-3-4-3">
      <text:list-level-style-bullet text:bullet-char="•" text:level="1">
        <style:list-level-properties text:min-label-width="10mm"/>
      </text:list-level-style-bullet>
    </text:list-style>
    <text:list-style style:name="id1-3-2-2-1-5-24-3-4-3-1">
      <text:list-level-style-bullet text:bullet-char="•" text:level="1">
        <style:list-level-properties text:min-label-width="10mm"/>
      </text:list-level-style-bullet>
    </text:list-style>
    <text:list-style style:name="id1-3-2-2-1-5-24-3-5">
      <text:list-level-style-bullet text:bullet-char="•" text:level="1">
        <style:list-level-properties text:min-label-width="10mm"/>
      </text:list-level-style-bullet>
    </text:list-style>
    <text:list-style style:name="id1-3-2-2-1-5-24-3-5-3">
      <text:list-level-style-bullet text:bullet-char="•" text:level="1">
        <style:list-level-properties text:min-label-width="10mm"/>
      </text:list-level-style-bullet>
    </text:list-style>
    <text:list-style style:name="id1-3-2-2-1-5-24-3-5-3-1">
      <text:list-level-style-bullet text:bullet-char="•" text:level="1">
        <style:list-level-properties text:min-label-width="10mm"/>
      </text:list-level-style-bullet>
    </text:list-style>
    <text:list-style style:name="id1-3-2-2-1-5-24-3-5-3-2">
      <text:list-level-style-bullet text:bullet-char="•" text:level="1">
        <style:list-level-properties text:min-label-width="10mm"/>
      </text:list-level-style-bullet>
    </text:list-style>
    <text:list-style style:name="id1-3-2-2-1-5-24-3-5-3-3">
      <text:list-level-style-bullet text:bullet-char="•" text:level="1">
        <style:list-level-properties text:min-label-width="10mm"/>
      </text:list-level-style-bullet>
    </text:list-style>
    <text:list-style style:name="id1-3-2-2-1-5-24-3-5-3-4">
      <text:list-level-style-bullet text:bullet-char="•" text:level="1">
        <style:list-level-properties text:min-label-width="10mm"/>
      </text:list-level-style-bullet>
    </text:list-style>
    <text:list-style style:name="id1-3-2-2-1-5-24-3-5-3-5">
      <text:list-level-style-bullet text:bullet-char="•" text:level="1">
        <style:list-level-properties text:min-label-width="10mm"/>
      </text:list-level-style-bullet>
    </text:list-style>
    <text:list-style style:name="id1-3-2-2-1-5-24-3-5-3-6">
      <text:list-level-style-bullet text:bullet-char="•" text:level="1">
        <style:list-level-properties text:min-label-width="10mm"/>
      </text:list-level-style-bullet>
    </text:list-style>
    <text:list-style style:name="id1-3-2-2-1-5-24-3-5-3-7">
      <text:list-level-style-bullet text:bullet-char="•" text:level="1">
        <style:list-level-properties text:min-label-width="10mm"/>
      </text:list-level-style-bullet>
    </text:list-style>
    <text:list-style style:name="id1-3-2-2-1-5-24-3-5-3-8">
      <text:list-level-style-bullet text:bullet-char="•" text:level="1">
        <style:list-level-properties text:min-label-width="10mm"/>
      </text:list-level-style-bullet>
    </text:list-style>
    <text:list-style style:name="id1-3-2-2-1-5-24-3-5-3-9">
      <text:list-level-style-bullet text:bullet-char="•" text:level="1">
        <style:list-level-properties text:min-label-width="10mm"/>
      </text:list-level-style-bullet>
    </text:list-style>
    <text:list-style style:name="id1-3-2-2-1-5-24-3-5-3-10">
      <text:list-level-style-bullet text:bullet-char="•" text:level="1">
        <style:list-level-properties text:min-label-width="10mm"/>
      </text:list-level-style-bullet>
    </text:list-style>
    <text:list-style style:name="id1-3-2-2-1-5-24-3-5-3-11">
      <text:list-level-style-bullet text:bullet-char="•" text:level="1">
        <style:list-level-properties text:min-label-width="10mm"/>
      </text:list-level-style-bullet>
    </text:list-style>
    <text:list-style style:name="id1-3-2-2-1-5-24-3-6">
      <text:list-level-style-bullet text:bullet-char="•" text:level="1">
        <style:list-level-properties text:min-label-width="10mm"/>
      </text:list-level-style-bullet>
    </text:list-style>
    <text:list-style style:name="id1-3-2-2-1-5-24-3-6-3">
      <text:list-level-style-bullet text:bullet-char="•" text:level="1">
        <style:list-level-properties text:min-label-width="10mm"/>
      </text:list-level-style-bullet>
    </text:list-style>
    <text:list-style style:name="id1-3-2-2-1-5-24-3-6-3-1">
      <text:list-level-style-bullet text:bullet-char="•" text:level="1">
        <style:list-level-properties text:min-label-width="10mm"/>
      </text:list-level-style-bullet>
    </text:list-style>
    <text:list-style style:name="id1-3-2-2-1-5-24-3-6-3-2">
      <text:list-level-style-bullet text:bullet-char="•" text:level="1">
        <style:list-level-properties text:min-label-width="10mm"/>
      </text:list-level-style-bullet>
    </text:list-style>
    <text:list-style style:name="id1-3-2-2-1-5-25">
      <text:list-level-style-bullet text:bullet-char="•" text:level="1">
        <style:list-level-properties text:min-label-width="10mm"/>
      </text:list-level-style-bullet>
    </text:list-style>
    <text:list-style style:name="id1-3-2-2-1-5-2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13">
      <text:list-level-style-bullet text:bullet-char="•" text:level="1">
        <style:list-level-properties text:min-label-width="10mm"/>
      </text:list-level-style-bullet>
    </text:list-style>
    <text:list-style style:name="id1-3-2-2-1-13-1">
      <text:list-level-style-bullet text:bullet-char="•" text:level="1">
        <style:list-level-properties text:min-label-width="10mm"/>
      </text:list-level-style-bullet>
    </text:list-style>
    <text:list-style style:name="id1-3-2-2-1-13-2">
      <text:list-level-style-bullet text:bullet-char="•" text:level="1">
        <style:list-level-properties text:min-label-width="10mm"/>
      </text:list-level-style-bullet>
    </text:list-style>
    <text:list-style style:name="id1-3-2-2-1-13-3">
      <text:list-level-style-bullet text:bullet-char="•" text:level="1">
        <style:list-level-properties text:min-label-width="10mm"/>
      </text:list-level-style-bullet>
    </text:list-style>
    <text:list-style style:name="id1-3-2-2-1-13-4">
      <text:list-level-style-bullet text:bullet-char="•" text:level="1">
        <style:list-level-properties text:min-label-width="10mm"/>
      </text:list-level-style-bullet>
    </text:list-style>
  </office:automatic-styles>
  <office:body>
    <office:text>
      <text:p text:style-name="new_page_staatscourant"/>
      <text:p text:style-name="single-kop-titel">Verkeersbesluit instellen diverse tijdelijke geslotenverklaringen uitgezonderd bestemmingsverkeer rondom de Gulbroek (de Broekstraat, de Kavelweg en de Assendorperstraat) te Heerde</text:p>
      <text:section text:name="regeling_id1-3-2" text:style-name="regeling">
        <text:section text:name="aanhef_id1-3-2-1" text:style-name="aanhef"/>
        <text:section text:name="regeling-tekst_id1-3-2-2" text:style-name="regeling-tekst">
          <text:section text:name="tekst_id1-3-2-2-1" text:style-name="tekst">
            <text:p text:style-name="common-al">Het college van burgemeester en wethouders van Heerde,</text:p>
            <text:p text:style-name="tussenkopcur">Gelet op:</text:p>
            <text:list text:style-name="id1-3-2-2-1-3">
              <text:list-item text:style-override="id1-3-2-2-1-3-1">
                <text:number>•</text:number>
                <text:p text:style-name="al">artikel 15, lid 1 en artikel 18 lid 1 WVW 1994;</text:p>
              </text:list-item>
              <text:list-item text:style-override="id1-3-2-2-1-3-2">
                <text:number>•</text:number>
                <text:p text:style-name="al">het project Natuurontwikkeling Gulbroek van Waterschap Vallei en Veluwe, Staatsbosbeheer en de Provincie Gelderland. </text:p>
              </text:list-item>
            </text:list>
            <text:p text:style-name="tussenkopcur">Overwegende:</text:p>
            <text:list text:style-name="id1-3-2-2-1-5">
              <text:list-item text:style-override="id1-3-2-2-1-5-1">
                <text:number>•</text:number>
                <text:p text:style-name="al">dat er vanaf medio augustus 2026 tot februari 2027 graafwerkzaamheden gaan plaatsvinden in de Gulbroek, een gebied binnen de Gemeente Heerde;</text:p>
              </text:list-item>
              <text:list-item text:style-override="id1-3-2-2-1-5-2">
                <text:number>•</text:number>
                <text:p text:style-name="al">dat het project Natuurontwikkeling Gulbroek eigendom is van Waterschap Vallei en Veluwe, Staatsbosbeheer en de Provincie Gelderland;</text:p>
              </text:list-item>
              <text:list-item text:style-override="id1-3-2-2-1-5-3">
                <text:number>•</text:number>
                <text:p text:style-name="al">dat de werkzaamheden plaatsvinden op land dat niet in eigendom is van de Gemeente Heerde;</text:p>
              </text:list-item>
              <text:list-item text:style-override="id1-3-2-2-1-5-4">
                <text:number>•</text:number>
                <text:p text:style-name="al">dat het College geen rol heeft gehad in de voorbereidingen;</text:p>
              </text:list-item>
              <text:list-item text:style-override="id1-3-2-2-1-5-5">
                <text:number>•</text:number>
                <text:p text:style-name="al">dat het College geen rol heeft in de uitvoering van de werkzaamheden</text:p>
              </text:list-item>
              <text:list-item text:style-override="id1-3-2-2-1-5-6">
                <text:number>•</text:number>
                <text:p text:style-name="al">dat het College louter een toetsende rol heeft wat betreft het verkeersplan aangezien deze deels wordt ingesteld op zijn wegen;</text:p>
              </text:list-item>
              <text:list-item text:style-override="id1-3-2-2-1-5-7">
                <text:number>•</text:number>
                <text:p text:style-name="al">dat de werkzaamheden verkeersbewegingen genereren van zwaar verkeer (werkverkeer);</text:p>
              </text:list-item>
              <text:list-item text:style-override="id1-3-2-2-1-5-8">
                <text:number>•</text:number>
                <text:p text:style-name="al">dat deze verkeersbewegingen geconcentreerd zijn in het werkgebied;</text:p>
              </text:list-item>
              <text:list-item text:style-override="id1-3-2-2-1-5-9">
                <text:number>•</text:number>
                <text:p text:style-name="al">dat de uitvoerder van het project een Plan van Aanpak heeft gemaakt;</text:p>
              </text:list-item>
              <text:list-item text:style-override="id1-3-2-2-1-5-10">
                <text:number>•</text:number>
                <text:p text:style-name="al">dat uit dit Plan van Aanpak naar voren komt dat het vanuit verkeersveiligheidsoogpunt wenselijk is doorgaand verkeer en voetgangers te weren uit en direct naast het werkgebied; </text:p>
              </text:list-item>
              <text:list-item text:style-override="id1-3-2-2-1-5-11">
                <text:number>•</text:number>
                <text:p text:style-name="al">dat dit is uitgewerkt in een verkeersplan;</text:p>
              </text:list-item>
              <text:list-item text:style-override="id1-3-2-2-1-5-12">
                <text:number>•</text:number>
                <text:p text:style-name="al">dat het verkeersplan doorgaande motorvoertuigen, fietsers en voetgangers uit het gebied en direct naast het gebied weert om een veilig werkvak te creëren;</text:p>
              </text:list-item>
              <text:list-item text:style-override="id1-3-2-2-1-5-13">
                <text:number>•</text:number>
                <text:p text:style-name="al">dat doorgaande motorvoertuigen, fietsers en voetgangers om het gebied worden geleid middels een route die zo weinig mogelijk direct langs het werkvak loopt;</text:p>
              </text:list-item>
              <text:list-item text:style-override="id1-3-2-2-1-5-14">
                <text:number>•</text:number>
                <text:p text:style-name="al">dat hiermee het werkverkeer zo veel mogelijk gescheiden wordt van het doorgaande motorvoertuigen, fietsers en voetgangers;</text:p>
              </text:list-item>
              <text:list-item text:style-override="id1-3-2-2-1-5-15">
                <text:number>•</text:number>
                <text:p text:style-name="al">dat de doorgaande motorvoertuigen, fietsers en voetgangers hiermee zo veilig mogelijk gebruik kunnen maken van de wegen in de omgeving gedurende de werkzaamheden;</text:p>
              </text:list-item>
              <text:list-item text:style-override="id1-3-2-2-1-5-16">
                <text:number>•</text:number>
                <text:p text:style-name="al">dat de maatregelen niet leidt tot meer zwaar verkeer binnen de dorpen in de omgeving;</text:p>
              </text:list-item>
              <text:list-item text:style-override="id1-3-2-2-1-5-17">
                <text:number>•</text:number>
                <text:p text:style-name="al">dat gelijke maatregelen eerder bij andere projecten van de uitvoerder zijn gebruikt en dat deze de verkeersveiligheid hebben bewaard; </text:p>
              </text:list-item>
              <text:list-item text:style-override="id1-3-2-2-1-5-18">
                <text:number>•</text:number>
                <text:p text:style-name="al">dat het College het verkeerskundige deel van het plan van aanpak heeft gelezen ter onderbouwing van het verkeersplan;</text:p>
              </text:list-item>
              <text:list-item text:style-override="id1-3-2-2-1-5-19">
                <text:number>•</text:number>
                <text:p text:style-name="al">dat het College het verkeersplan heeft getoetst;</text:p>
              </text:list-item>
              <text:list-item text:style-override="id1-3-2-2-1-5-20">
                <text:number>•</text:number>
                <text:p text:style-name="al">dat het verkeersplan akkoord is bevonden nadat de opmerkingen van het College zijn verwerkt;</text:p>
              </text:list-item>
              <text:list-item text:style-override="id1-3-2-2-1-5-21">
                <text:number>•</text:number>
                <text:p text:style-name="al">Dat het gezien de schaal van de werkzaamheden passend is een verkeersbesluit te nemen om het verkeersplan te formaliseren</text:p>
              </text:list-item>
              <text:list-item text:style-override="id1-3-2-2-1-5-22">
                <text:number>•</text:number>
                <text:p text:style-name="al">dat het College de bevoegdheid heeft om een verschillende (tijdelijke) geslotenverklaringen uitgezonderd bestemmingsverkeer in te stellen door middel van het nemen van een verkeersbesluit;</text:p>
              </text:list-item>
              <text:list-item text:style-override="id1-3-2-2-1-5-23">
                <text:number>•</text:number>
                <text:p text:style-name="al">dat van de af te sluiten wegen de Broekstraat, de Kavelweg en de Assendorperstraat in eigendom, beheer en onderhoud bij de gemeente Heerde;</text:p>
              </text:list-item>
              <text:list-item text:style-override="id1-3-2-2-1-5-24">
                <text:number>•</text:number>
                <text:p text:style-name="al">dat de maatregel, gelet op artikel 2, eerste lid, van de WVW 1994, strekt tot:</text:p>
                <text:list text:style-name="id1-3-2-2-1-5-24-3">
                  <text:list-item text:style-override="id1-3-2-2-1-5-24-3-1">
                    <text:number>•</text:number>
                    <text:p text:style-name="al">het verzekeren van de veiligheid op de weg;</text:p>
                    <text:list text:style-name="id1-3-2-2-1-5-24-3-1-3">
                      <text:list-item text:style-override="id1-3-2-2-1-5-24-3-1-3-1">
                        <text:number>•</text:number>
                        <text:p text:style-name="al">dat de veiligheid op de weg wordt verzekerd voor zowel het zware verkeer als het reeds aanwezige verkeer aangezien deze zo veel mogelijk van elkaar gescheiden worden gedurende de werkzaamheden. Daarnaast wordt extra waarschuwingsbebording geplaatst die niet aan besluit onderhevig zijn zoals waarschuwingen voor slipgevaar.</text:p>
                      </text:list-item>
                    </text:list>
                  </text:list-item>
                  <text:list-item text:style-override="id1-3-2-2-1-5-24-3-2">
                    <text:number>•</text:number>
                    <text:p text:style-name="al">het beschermen van weggebruikers en passagiers;</text:p>
                    <text:list text:style-name="id1-3-2-2-1-5-24-3-2-3">
                      <text:list-item text:style-override="id1-3-2-2-1-5-24-3-2-3-1">
                        <text:number>•</text:number>
                        <text:p text:style-name="al">de bescherming van de huidige weggebruikers en passagiers vindt plaats door deze zo veel mogelijk over andere routes te leiden dan het zwaar verkeer.</text:p>
                      </text:list-item>
                    </text:list>
                  </text:list-item>
                  <text:list-item text:style-override="id1-3-2-2-1-5-24-3-3">
                    <text:number>•</text:number>
                    <text:p text:style-name="al">het in stand houden van de weg en het waarborgen van de bruikbaarheid daarvan;</text:p>
                    <text:list text:style-name="id1-3-2-2-1-5-24-3-3-3">
                      <text:list-item text:style-override="id1-3-2-2-1-5-24-3-3-3-1">
                        <text:number>•</text:number>
                        <text:p text:style-name="al">De bruikbaarheid van de weg wordt verzekerd voor het werkverkeer door deze af te sluiten voor doorgaand verkeer. Dit geeft hun voldoende ruimte om de werkzaamheden uit te voeren. Tevens wordt er hinder voorkomen doordat doorgaand verkeer en werkverkeer elkaar binnen het werkvak niet kruisen. Buiten het werkvak kruist men elkaar zo weinig mogelijk.</text:p>
                      </text:list-item>
                    </text:list>
                  </text:list-item>
                  <text:list-item text:style-override="id1-3-2-2-1-5-24-3-4">
                    <text:number>•</text:number>
                    <text:p text:style-name="al">het zoveel mogelijk waarborgen van de vrijheid van het verkeer;</text:p>
                    <text:list text:style-name="id1-3-2-2-1-5-24-3-4-3">
                      <text:list-item text:style-override="id1-3-2-2-1-5-24-3-4-3-1">
                        <text:number>•</text:number>
                        <text:p text:style-name="al">De vrijheid van het verkeer wordt gewaarborgd aangezien middels de maatregelen hinder wordt voorkomen. Door het voorkomen van hinder op de wegen blijft het mogelijk voor verkeer om hier vloeiend gebruik van te kunnen blijven maken. Tevens worden er diverse omleidingen ingesteld zodat weggebruikers bij hun bestemming kunnen blijven komen. Bestemmingsverkeer mag binnen het werkvak komen zodat zij niet bovenmatig worden bij het reizen naar hun bestemming.</text:p>
                      </text:list-item>
                    </text:list>
                  </text:list-item>
                  <text:list-item text:style-override="id1-3-2-2-1-5-24-3-5">
                    <text:number>•</text:number>
                    <text:p text:style-name="al">dat gelet op artikel 24 van het BABW overleg is gevoerd met de gemandateerde verkeersadviseur van de Politie, eenheid Oost Nederland, District Noord en Oost Gelderland over de voorgenomen verkeersmaatregel en dat hierover positief is geadviseerd mits rekening wordt gehouden met het gegeven advies:</text:p>
                    <text:list text:style-name="id1-3-2-2-1-5-24-3-5-3">
                      <text:list-item text:style-override="id1-3-2-2-1-5-24-3-5-3-1">
                        <text:number>•</text:number>
                        <text:p text:style-name="al">De tijdelijke verkeersmaatregelen dienen te voldoen aan de richtlijnen van het CROW Standaardmaatregelen op niet-autosnelwegen, Werk in Uitvoering 96b.</text:p>
                      </text:list-item>
                      <text:list-item text:style-override="id1-3-2-2-1-5-24-3-5-3-2">
                        <text:number>•</text:number>
                        <text:p text:style-name="al">Bord C1 betekent: Gesloten in beide richtingen voor voertuigen, ruiters en geleiders van rij- of trekdieren of vee.</text:p>
                      </text:list-item>
                      <text:list-item text:style-override="id1-3-2-2-1-5-24-3-5-3-3">
                        <text:number>•</text:number>
                        <text:p text:style-name="al">Bestemmingsverkeer betekent: Bestuurders wier reisdoel één of meer bepaalde percelen betreft die zijn gelegen aan of in de directe nabijheid van een weg met een door verkeerstekens aangegeven geslotenverklaring voor bepaalde categorieën bestuurders en die slechts via deze weg zijn te bereiken alsmede bestuurders van lijnbussen;</text:p>
                      </text:list-item>
                      <text:list-item text:style-override="id1-3-2-2-1-5-24-3-5-3-4">
                        <text:number>•</text:number>
                        <text:p text:style-name="al">Het RVV geeft bij de begripsbepalingen geen nadere uitleg over de term perceel. Een perceel kan zijn een gebouw, een terrein of een stuk grond dat kadastraal is omsloten. Mede gezien de jurisprudentie moet een “bestemming” worden gezien als een ruim begrip met veel mogelijkheden tot interpretatie. Anders gezegd geslotenverklaringen met uitzonderingen voor bestemmingsverkeer of een bepaald type bestemmingsverkeer zijn in de praktijk niet eenvoudig te handhaven. Om doorgaand verkeer te weren in het gebied, zijn wellicht andere (fysieke) oplossingen denkbaar.</text:p>
                      </text:list-item>
                      <text:list-item text:style-override="id1-3-2-2-1-5-24-3-5-3-5">
                        <text:number>•</text:number>
                        <text:p text:style-name="al">Bord C15 betekent: Gesloten voor fietsers, bromfietsers en gehandicaptenvoertuigen.</text:p>
                      </text:list-item>
                      <text:list-item text:style-override="id1-3-2-2-1-5-24-3-5-3-6">
                        <text:number>•</text:number>
                        <text:p text:style-name="al">Bord C16 betekent: Gesloten voor voetgangers.</text:p>
                      </text:list-item>
                      <text:list-item text:style-override="id1-3-2-2-1-5-24-3-5-3-7">
                        <text:number>•</text:number>
                        <text:p text:style-name="al">Dit bord geldt voor <text:span text:style-name="nadrukondlijn">alle</text:span> voetgangers. Dus bijvoorbeeld ook voor aanwonenden in het gebied die langs de rijbaan lopen. De uitzondering voor bestemmingsverkeer geldt alleen voor bestuurders van voertuigen en niet voor voetgangers. Het advies is om middels een onderbord in tekst aan te geven dat de weg na een X-aantal meters voor voetgangers (fysiek) is afgesloten.</text:p>
                      </text:list-item>
                      <text:list-item text:style-override="id1-3-2-2-1-5-24-3-5-3-8">
                        <text:number>•</text:number>
                        <text:p text:style-name="al">Gezien de duur van de werkzaamheden is het aan te raden om de borden niet op het schrikhek te plaatsen. Het risico dat in dit tijdsbestek de borden verschoven worden en daardoor niet meer zichtbaar is te groot.</text:p>
                      </text:list-item>
                      <text:list-item text:style-override="id1-3-2-2-1-5-24-3-5-3-9">
                        <text:number>•</text:number>
                        <text:p text:style-name="al">Mits gelet op bovenstaand advies heeft de politie op zich geen bezwaar tegen het instellen van de tijdelijke verkeersmaatregelen ten bate van de werkzaamheden in Gulbroek, zoals wordt voorgesteld in het verkeersbesluit. Echter handhaving van deze verkeersmaatregelen zal bij de politie geen hoge prioriteit krijgen.</text:p>
                      </text:list-item>
                      <text:list-item text:style-override="id1-3-2-2-1-5-24-3-5-3-10">
                        <text:number>•</text:number>
                        <text:p text:style-name="al">Genoemde borden zijn verkeersborden als bedoeld in bijlage I van het RVV 1990.</text:p>
                      </text:list-item>
                      <text:list-item text:style-override="id1-3-2-2-1-5-24-3-5-3-11">
                        <text:number>•</text:number>
                        <text:p text:style-name="al">De in deze brief genoemde wegen zijn gelegen buiten de bebouwde kom van Heerde en in beheer en onderhoud bij de gemeente Heerde.</text:p>
                      </text:list-item>
                    </text:list>
                  </text:list-item>
                  <text:list-item text:style-override="id1-3-2-2-1-5-24-3-6">
                    <text:number>•</text:number>
                    <text:p text:style-name="al">Naar aanleiding van het advies van de politie is de tekening aangepast:</text:p>
                    <text:list text:style-name="id1-3-2-2-1-5-24-3-6-3">
                      <text:list-item text:style-override="id1-3-2-2-1-5-24-3-6-3-1">
                        <text:number>•</text:number>
                        <text:p text:style-name="al">De verkeersborden worden de borden in de berm geplaatst, niet meer op een schrikhek;</text:p>
                      </text:list-item>
                      <text:list-item text:style-override="id1-3-2-2-1-5-24-3-6-3-2">
                        <text:number>•</text:number>
                        <text:p text:style-name="al">Voor voetgangers is gekozen om een onderbord toe te voegen met de tekst ‘uitgezonderd bestemmingsverkeer’. Het aantal meters onder het bord aangeven wordt niet praktisch geacht door de uitvoerder.</text:p>
                      </text:list-item>
                    </text:list>
                  </text:list-item>
                </text:list>
              </text:list-item>
              <text:list-item text:style-override="id1-3-2-2-1-5-25">
                <text:number>•</text:number>
                <text:p text:style-name="al">dat de uitvoering van het verkeersbesluit geschiedt door het aanbrengen van diverse geslotenverklaringen voor voertuigen en voetgangers rondom de Gulbroek conform het onderstaande verkeersplan;</text:p>
              </text:list-item>
              <text:list-item text:style-override="id1-3-2-2-1-5-26">
                <text:number>•</text:number>
                <text:p text:style-name="al">dat dit verkeersbesluit niet leidt tot een permanente toename van de geluidsbelasting afkomstig van het wegverkeerslawaai op de geluidsgevoelige gebouwen als gevolg van de wijziging.</text:p>
              </text:list-item>
            </text:list>
            <text:p text:style-name="tussenkopcur">Besluit:</text:p>
            <text:list text:style-name="id1-3-2-2-1-7">
              <text:list-item text:style-override="id1-3-2-2-1-7-1">
                <text:number>•</text:number>
                <text:p text:style-name="al">tot het instellen van diverse tijdelijke geslotenverklaringen uitgezonderd bestemmingsverkeer (RVV 1990 C1) rondom het werkgebied;</text:p>
              </text:list-item>
              <text:list-item text:style-override="id1-3-2-2-1-7-2">
                <text:number>•</text:number>
                <text:p text:style-name="al">tot het instellen van diverse geslotenverklaringen voor voetgangers (RVV 1990 C16) rondom het werkgebied;</text:p>
              </text:list-item>
              <text:list-item text:style-override="id1-3-2-2-1-7-3">
                <text:number>•</text:number>
                <text:p text:style-name="al">tot het instellen van diverse geslotenverklaringen voor fietsers, bromfietsers en gehandicaptenvoertuigen (RVV 1990 C15) rondom het werkgebied;</text:p>
              </text:list-item>
              <text:list-item text:style-override="id1-3-2-2-1-7-4">
                <text:number>•</text:number>
                <text:p text:style-name="al">dat de uitvoerder toestemming heeft de bovengenoemde verkeersborden aan te brengen bij de Broekstraat, Kavelweg en de Assendorperstraat conform het onderstaande verkeerplan;</text:p>
              </text:list-item>
              <text:list-item text:style-override="id1-3-2-2-1-7-5">
                <text:number>•</text:number>
                <text:p text:style-name="al">dat naast de tijdelijke afsluiting zoals weergegeven op het onderstaande verkeersplan de diverse routes van het vrachtverkeer te voorzien van borden ‘waarschuwing werkverkeer’ en ‘waarschuwing slipgevaar’ (RVV 1990 J20). De locatie van deze borden wijzigt gedurende de werkzaamheden aangezien er meerdere vrachtroutes na elkaar gebruikt gaan worden. De vrijgekomen grond wordt zo veel mogelijk verdeeld over percelen binnen de grenzen Gemeente Heerde;</text:p>
              </text:list-item>
              <text:list-item text:style-override="id1-3-2-2-1-7-6">
                <text:number>•</text:number>
                <text:p text:style-name="al">dat dit verkeersbesluit in werking treedt de dag na bekendmaking ervan in het Gemeenteblad op Overheid.nl.</text:p>
              </text:list-item>
              <text:list-item text:style-override="id1-3-2-2-1-7-7">
                <text:number>•</text:number>
                <text:p text:style-name="al">de werkzaamheden lopen tot februari 2027. Dit verkeersbesluit treedt buiten werking op 28 februari 2027 om rekening te houden met potentiële vertraging;</text:p>
              </text:list-item>
            </text:list>
            <text:p text:style-name="tussenkopcur">Verkeersplan</text:p>
            <text:p text:style-name="common-al">
            <draw:frame><draw:text-box><text:section text:name="plaatje_id1-3-2-2-1-9-1" text:style-name="plaatje">
              <text:p text:style-name="illustratie_id1-3-2-2-1-9-1-1"><draw:frame draw:style-name="illustratie_id1-3-2-2-1-9-1-1" text:anchor-type="paragraph" svg:width="153mm" svg:height="129.52075471698114mm"><draw:image xlink:href="Pictures/R2631153STN01ida1d3257-c0eb-4cc6-ad45-f153db8972d4.jpg" xlink:type="simple"/></draw:frame></text:p>
            </text:section></draw:text-box></draw:frame>
          </text:p>
            <text:p text:style-name="common-al"/>
            <text:p text:style-name="common-al">Bij vragen omrent dit besluit kunt u bellen met de gemeente Heerde via het algemene telefoonnummer (0578) 69 94 94. Belanghebbenden bij dit verkeersbesluit kunnen tegen dit besluit, binnen zes weken na deze bekendmaking, bezwaar maken door een met reden omkleed bezwaarschrift in te dienen bij het college van burgemeester en wethouders. Dit bezwaarschrift kan worden toegezonden aan de Gemeente Heerde, Postbus 175, 8180 AD, Heerde.</text:p>
            <text:p text:style-name="common-al">Een afschrift van dit besluit is ter kennisgeving verzonden aan: </text:p>
            <text:list text:style-name="id1-3-2-2-1-13">
              <text:list-item text:style-override="id1-3-2-2-1-13-1">
                <text:number>•</text:number>
                <text:p text:style-name="al">het Publiekscentrum van de gemeente Heerde;</text:p>
              </text:list-item>
              <text:list-item text:style-override="id1-3-2-2-1-13-2">
                <text:number>•</text:number>
                <text:p text:style-name="al">team Realisatie (binnen- en buitendienst) van de gemeente Heerde;</text:p>
              </text:list-item>
              <text:list-item text:style-override="id1-3-2-2-1-13-3">
                <text:number>•</text:number>
                <text:p text:style-name="al">BOA’s van de gemeente Heerde;</text:p>
              </text:list-item>
              <text:list-item text:style-override="id1-3-2-2-1-13-4">
                <text:number>•</text:number>
                <text:p text:style-name="al">de teamchef van de Politie, eenheid Oost Nederland, district Noord- en Oost-Gelderland, team Heerde-Hattem.</text:p>
              </text:list-item>
            </text:list>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p><text:span text:style-name="functie">Heerde, 18 augustus 2026,</text:span></text:p>
            <text:p><text:span text:style-name="functie">Namens het college voornoemd,</text:span></text:p>
            <text:p><text:span text:style-name="functie">Medewerker Verkeer en Mobiliteit</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9-1-1" style:parent-style-name="Standard">
      <style:paragraph-properties style:line-spacing="0mm" style:text-autospace="none" ofo:line-height="0.001cm"/>
    </style:style>
    <style:style style:family="graphic" style:name="illustratie_id1-3-2-2-1-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de</text:p>
            </table:table-cell>
            <table:table-cell office:value-type="string" table:style-name="header.C">
              <text:p text:style-name="headerright"><text:span text:style-name="nr">Nr. 38926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6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6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eerde</meta:user-defined>
    <meta:user-defined meta:name="OVERHEID.Gemeente/OVERHEID.authority">Heerde</meta:user-defined>
    <meta:user-defined meta:name="OVERHEID.Informatietype/DC.type">officiële publicatie</meta:user-defined>
    <meta:user-defined meta:name="OVERHEIDop.Rubriek/DC.type">verkeersbesluit of -mededeling</meta:user-defined>
    <meta:user-defined meta:name="OVERHEID.Gemeente/DCTERMS.publisher">Heerd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Heerde -  - Rondom de Gulbroek te Heerde (de Broekstraat, de Kavelweg en de Assendorperstraat) )</meta:user-defined>
    <meta:user-defined meta:name="OVERHEIDvb.Wegcategorie/OVERHEIDvb.wegcategorie">Erftoegangsweg buiten de bebouwde kom</meta:user-defined>
    <meta:user-defined meta:name="OVERHEIDvb.Weggebruiker/OVERHEIDvb.weggebruiker">bestuurders van een motorrijwiel, scooter, personenauto of bestelauto</meta:user-defined>
    <meta:user-defined meta:name="OVERHEIDop.verkeersbordcode">A1</meta:user-defined>
    <meta:user-defined meta:name="OVERHEIDop.verkeersbordcode">C1</meta:user-defined>
    <meta:user-defined meta:name="OVERHEIDop.verkeersbordcode">C15</meta:user-defined>
    <meta:user-defined meta:name="OVERHEIDop.verkeersbordcode">C16</meta:user-defined>
    <meta:user-defined meta:name="OVERHEIDop.verkeersbordcode">J16</meta:user-defined>
    <dc:language>nl</dc:language>
    <meta:user-defined meta:name="OVERHEIDop.locatietype/OVERHEIDop.gebiedsmarkering">Vlak</meta:user-defined>
    <meta:user-defined meta:name="DC.title">Verkeersbesluit instellen diverse tijdelijke geslotenverklaringen uitgezonderd bestemmingsverkeer rondom de Gulbroek (de Broekstraat, de Kavelweg en de Assendorperstraat) te Heerde</meta:user-defined>
    <meta:user-defined meta:name="DCTERMS.W3CDTF/DCTERMS.available">2026-08-17</meta:user-defined>
    <meta:user-defined meta:name="DCTERMS.W3CDTF/OVERHEIDop.jaargang">2026</meta:user-defined>
    <meta:user-defined meta:name="OVERHEIDop.publicationIssue">389265</meta:user-defined>
    <meta:user-defined meta:name="OVERHEIDop.GmbID/DC.identifier">gmb-2026-389265</meta:user-defined>
    <meta:user-defined meta:name="OVERHEIDop.versieInformatie"/>
  </office:meta>
</office:document-meta>
</file>