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t.h.v. van Ghentlaan 1, Doorn, Ontheffing plaatsen opslagcontainer en bouwhekken voor de periode van 17 augustus 2026 tot en met 2 oktober 2026 (RX2026-00001497, 1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vergunning op grond van de APV/Bijzondere wetten hebben verleend:</text:p>
            <text:p text:style-name="common-al">Ghentlaan 1, Doorn, Ontheffing plaatsen opslagcontainer en bouwhekken voor de periode van 17 augustus 2026 tot en met 2 oktober 2026 (RX2026-00001497, 13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92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RX2026-00001497</meta:user-defined>
    <meta:user-defined meta:name="DCTERMS.abstract">Ghentlaan 1, Doorn, Ontheffing plaatsen opslagcontainer en bouwhekken voor de periode van 17 augustus 2026 tot en met 2 oktober 2026 (RX2026-00001497, 13 augustus 2026)</meta:user-defined>
    <dc:language>nl</dc:language>
    <meta:user-defined meta:name="OVERHEIDop.locatietype/OVERHEIDop.gebiedsmarkering">Punt</meta:user-defined>
    <meta:user-defined meta:name="DC.title">Gemeente Utrechtse Heuvelrug, verleende vergunning APV/Bijzondere wetten - t.h.v. van Ghentlaan 1, Doorn, Ontheffing plaatsen opslagcontainer en bouwhekken voor de periode van 17 augustus 2026 tot en met 2 oktober 2026 (RX2026-00001497, 13 augustus 2026)</meta:user-defined>
    <meta:user-defined meta:name="DCTERMS.W3CDTF/DCTERMS.available">2026-08-17</meta:user-defined>
    <meta:user-defined meta:name="DCTERMS.W3CDTF/OVERHEIDop.jaargang">2026</meta:user-defined>
    <meta:user-defined meta:name="OVERHEIDop.publicationIssue">389264</meta:user-defined>
    <meta:user-defined meta:name="OVERHEIDop.GmbID/DC.identifier">gmb-2026-389264</meta:user-defined>
    <meta:user-defined meta:name="OVERHEIDop.versieInformatie"/>
  </office:meta>
</office:document-meta>
</file>