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Summer BBQ 2026 op de locatie Havenstraat 23 op 2 en 3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12 augustus 2026 een vergunning verleend voor het organiseren van evenement Summer BBQ 2026 op de locatie Havenstraat 23 te Schiedam op 2 en 3 september 2026 van 16.00 uur tot 21.00 uur (opbouw op 1 september 2026 tussen 08.00 uur en 16.00 uur, afbouw op 4 september 2026 tussen 08.00 uur en 21.00 uur). BBQ met muzikale omlijsting voor personeel, relaties en klanten.</text:p>
            <text:p text:style-name="common-al"/>
            <text:p text:style-name="common-al">Vanaf 19 augustus 2026 ligt een afschrift van de verleende vergunning, gedurende zes weken gerekend vanaf de datum van het besluit, ter inzage bij het Klant Contact Centrum (Omgevingsloket), Stadserf 1 te Schiedam (alleen op afspraak).</text:p>
            <text:p text:style-name="common-al"/>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last-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92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Summer BBQ 2026 op 2 en 3 september 2026</meta:user-defined>
    <dc:language>nl</dc:language>
    <meta:user-defined meta:name="OVERHEIDop.locatietype/OVERHEIDop.gebiedsmarkering">Adres</meta:user-defined>
    <meta:user-defined meta:name="DC.title">Verleende vergunning Summer BBQ 2026 op de locatie Havenstraat 23 op 2 en 3 september 2026</meta:user-defined>
    <meta:user-defined meta:name="DCTERMS.W3CDTF/DCTERMS.available">2026-08-19</meta:user-defined>
    <meta:user-defined meta:name="DCTERMS.W3CDTF/OVERHEIDop.jaargang">2026</meta:user-defined>
    <meta:user-defined meta:name="OVERHEIDop.publicationIssue">389261</meta:user-defined>
    <meta:user-defined meta:name="OVERHEIDop.GmbID/DC.identifier">gmb-2026-389261</meta:user-defined>
    <meta:user-defined meta:name="OVERHEIDop.versieInformatie"/>
  </office:meta>
</office:document-meta>
</file>