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legaliseren van een warmtepomp aan De Plaatsen 47 te Zwarte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ZWARTEMEER </text:span>
          </text:p>
            <text:p text:style-name="common-al">11 augustus 2026, <text:span text:style-name="nadrukvet">De Plaatsen 47</text:span>, het legaliseren van een warmtepomp (2026-2049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925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49</meta:user-defined>
    <dc:language>nl</dc:language>
    <meta:user-defined meta:name="OVERHEIDop.locatietype/OVERHEIDop.gebiedsmarkering">Adres</meta:user-defined>
    <meta:user-defined meta:name="DC.title">Aanvraag vergunning voor het legaliseren van een warmtepomp aan De Plaatsen 47 te Zwartemee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255</meta:user-defined>
    <meta:user-defined meta:name="OVERHEIDop.GmbID/DC.identifier">gmb-2026-389255</meta:user-defined>
    <meta:user-defined meta:name="OVERHEIDop.versieInformatie"/>
  </office:meta>
</office:document-meta>
</file>