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Copes van Cattenburch 66 A, 2585 G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en veranderen van het pand Laan Copes van Cattenburch 66A door het maken van een garage met overkapping, het gedeeltelijk openen van het hekwerk en plaatsen van een nieuw schuifhek en het overschrijden van de maximale bebouwde oppervlakte (BOPA)</text:p>
            <text:p text:style-name="common-al"/>
            <text:p text:style-name="common-al">Ons kenmerk: VTH2026-5857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an Copes van Cattenburch 66 A, 2585 GC 's-Gravenhage, </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2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571</meta:user-defined>
    <meta:user-defined meta:name="DCTERMS.abstract">het vergroten en veranderen van het pand Laan Copes van Cattenburch 66A door het maken van een garage met overkapping, het gedeeltelijk openen van het hekwerk en plaatsen van een nieuw schuifhek en het overschrijden van de maximale bebouwde oppervlakte (BOPA)</meta:user-defined>
    <dc:language>nl</dc:language>
    <meta:user-defined meta:name="DC.title">Omgevingsvergunning - Beschikking Verleend, Laan Copes van Cattenburch 66 A, 2585 GC 's-Gravenhage,</meta:user-defined>
    <meta:user-defined meta:name="OVERHEIDop.datumEindeReactietermijn">2026-09-24</meta:user-defined>
    <meta:user-defined meta:name="OVERHEIDop.terinzageleggingBG">https://www.digitale-inzage.nl/Den%20Haag/dossier/xQJQFhZYvkGlAZKSzlGQKA</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67</meta:user-defined>
    <meta:user-defined meta:name="OVERHEIDop.publicationIssue">389254</meta:user-defined>
    <meta:user-defined meta:name="OVERHEIDop.GmbID/DC.identifier">gmb-2026-389254</meta:user-defined>
    <meta:user-defined meta:name="OVERHEIDop.versieInformatie"/>
  </office:meta>
</office:document-meta>
</file>