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een exploitatievergunning aan Hoofdkanaal OZ 80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 </text:span>
          </text:p>
            <text:p text:style-name="common-al">6 augustus 2026, <text:span text:style-name="nadrukvet">Hoofdkanaal OZ 80</text:span>, het wijzigen van een exploitatievergunning (2026-2032)</text:p>
            <text:p text:style-name="last-al">Er is geen bezwaar mogelijk tegen de publicatie van een aanvraag. Bezwaar en/of beroep is mogelijk wanneer er een besluit is genom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3892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32</meta:user-defined>
    <dc:language>nl</dc:language>
    <meta:user-defined meta:name="OVERHEIDop.locatietype/OVERHEIDop.gebiedsmarkering">Adres</meta:user-defined>
    <meta:user-defined meta:name="DC.title">Aanvraag vergunning voor het wijzigen van een exploitatievergunning aan Hoofdkanaal OZ 80 te Emmer-Compascuu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252</meta:user-defined>
    <meta:user-defined meta:name="OVERHEIDop.GmbID/DC.identifier">gmb-2026-389252</meta:user-defined>
    <meta:user-defined meta:name="OVERHEIDop.versieInformatie"/>
  </office:meta>
</office:document-meta>
</file>