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en aanbrengen beschoeiing en damwanden</text:p>
            <text:p text:style-name="common-al">Zaakadres: Flevopark</text:p>
            <text:p text:style-name="common-al">Datum ontvangst: 06-08-2026</text:p>
            <text:p text:style-name="common-al">Zaaknummer: Z2026-035107</text:p>
            <text:p text:style-name="common-al">DSO-nummer: 202608060075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25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5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5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5107</meta:user-defined>
    <meta:user-defined meta:name="DCTERMS.abstract">Vervangen en aanbrengen beschoeiingen en damwanden</meta:user-defined>
    <dc:language>nl</dc:language>
    <meta:user-defined meta:name="OVERHEIDop.locatietype/OVERHEIDop.gebiedsmarkering">Vlak</meta:user-defined>
    <meta:user-defined meta:name="DC.title">Aanvraag omgevingsvergunning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251</meta:user-defined>
    <meta:user-defined meta:name="OVERHEIDop.GmbID/DC.identifier">gmb-2026-389251</meta:user-defined>
    <meta:user-defined meta:name="OVERHEIDop.versieInformatie"/>
  </office:meta>
</office:document-meta>
</file>