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Bietenoptocht 10 oktober 2026 aan Dorpsstraat 141, 2731 AN Benthuiz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venementenvergunning ontvangen. De vergunning is aangevraagd voor het evenement Bietenoptocht op 10 oktober 2026 op de locatie Dorpsstraat 141, 2731 AN Benthuizen, geregistreerd onder nr. 04843956456.</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924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56456</meta:user-defined>
    <dc:language>nl</dc:language>
    <meta:user-defined meta:name="OVERHEIDop.locatietype/OVERHEIDop.gebiedsmarkering">Punt</meta:user-defined>
    <meta:user-defined meta:name="DC.title">Aanvraag evenementenvergunning voor Bietenoptocht 10 oktober 2026 aan Dorpsstraat 141, 2731 AN Benthuizen</meta:user-defined>
    <meta:user-defined meta:name="DCTERMS.W3CDTF/DCTERMS.available">2026-08-17</meta:user-defined>
    <meta:user-defined meta:name="DCTERMS.W3CDTF/OVERHEIDop.jaargang">2026</meta:user-defined>
    <meta:user-defined meta:name="OVERHEIDop.publicationIssue">389248</meta:user-defined>
    <meta:user-defined meta:name="OVERHEIDop.GmbID/DC.identifier">gmb-2026-389248</meta:user-defined>
    <meta:user-defined meta:name="OVERHEIDop.versieInformatie"/>
  </office:meta>
</office:document-meta>
</file>