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kleine berging t.b.v. stalling van een duo-fiets aan Prinsenlaan 78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6 augustus 2026, <text:span text:style-name="nadrukvet">Prinsenlaan 78</text:span>, het realiseren van een kleine berging t.b.v. stalling van een duo-fiets (2026-2031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92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31</meta:user-defined>
    <dc:language>nl</dc:language>
    <meta:user-defined meta:name="OVERHEIDop.locatietype/OVERHEIDop.gebiedsmarkering">Adres</meta:user-defined>
    <meta:user-defined meta:name="DC.title">Aanvraag vergunning voor het realiseren van een kleine berging t.b.v. stalling van een duo-fiets aan Prinsenlaan 78 te Emm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242</meta:user-defined>
    <meta:user-defined meta:name="OVERHEIDop.GmbID/DC.identifier">gmb-2026-389242</meta:user-defined>
    <meta:user-defined meta:name="OVERHEIDop.versieInformatie"/>
  </office:meta>
</office:document-meta>
</file>