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met BOPA) voor BOPA aanvraag voor het realiseren van een hondenpension + bouwen schuur aan Meerweg 13, 9415TC Hijken, Z2026-0000029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Meerweg 13, 9415TC Hijken, BOPA aanvraag realiseren hondenpension + bouwen schuur, 13 augustus 2026.</text:p>
            <text:p text:style-name="common-al">De aanvraag is geregistreerd onder kenmerk Z2026-00000292</text:p>
            <text:p text:style-name="common-al">
            <text:span text:style-name="nadrukvet">Toelichting toestemming inclusief buitenplanse omgevingsplanactiviteit (BOPA) </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een hondenpension toe te realiseren voor de opvang van maximaal 16 honden, en het bouwen van een schuur t.b.v. het hondenpensio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6 weken na het verzenden van het besluit laten weten dat u het niet eens bent met het besluit. Dit heet bezwaar maken. U kunt dit doen een gemotiveerd bezwaarschrift te richten aan het college van burgemeester en wethouders van de gemeente Midden-Drenthe.</text:p>
            <text:p text:style-name="common-al">
            <text:span text:style-name="nadrukvet">Wilt u de start van de activiteiten tegenhouden? </text:span>
          </text:p>
            <text:p text:style-name="common-al">Als de activiteiten niet kunnen worden teruggedraaid, dan kunt u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Drenthe, Raadhuisplein 1, 9411 NB Beilen, telefoonnummer (0593) 53 92 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92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292</meta:user-defined>
    <meta:user-defined meta:name="DCTERMS.abstract">Betreft: Besluit (met BOPA) op locatie Meerweg 13, 9415TC Hijken</meta:user-defined>
    <dc:language>nl</dc:language>
    <meta:user-defined meta:name="DC.title">Toestemming (met BOPA) voor BOPA aanvraag voor het realiseren van een hondenpension + bouwen schuur aan Meerweg 13, 9415TC Hijken, Z2026-00000292</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66</meta:user-defined>
    <meta:user-defined meta:name="OVERHEIDop.publicationIssue">389241</meta:user-defined>
    <meta:user-defined meta:name="OVERHEIDop.GmbID/DC.identifier">gmb-2026-389241</meta:user-defined>
    <meta:user-defined meta:name="OVERHEIDop.versieInformatie"/>
  </office:meta>
</office:document-meta>
</file>