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realiseren van ligplaatsen voor recreatievaartuigen voor verblijfsrecreatie, Mastenmakersstraat 43, 8064 DX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 Mastenmakersstraat 43, 8064 DX te Zwartsluis</text:p>
            <text:p text:style-name="common-al">
            <text:span text:style-name="nadrukvet">Zaakomschrijving:</text:span> het realiseren van ligplaatsen voor recreatievaartuigen voor verblijfsrecreatie</text:p>
            <text:p text:style-name="common-al">
            <text:span text:style-name="nadrukvet">Zaaknummer:</text:span> Z2026-00005256</text:p>
            <text:p text:style-name="common-al">
            <text:span text:style-name="nadrukvet">Activiteiten:</text:span>
          </text:p>
            <text:list text:style-name="id1-3-2-1-1-5">
              <text:list-item text:style-override="id1-3-2-1-1-5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verlengen eenmalig de beslistermijn</text:span>
          </text:p>
            <text:p text:style-name="common-al">Burgemeester en wethouders van Zwartewaterland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525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92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256</meta:user-defined>
    <meta:user-defined meta:name="DCTERMS.abstract">het realiseren van ligplaatsen voor recreatievaartuigen voor verblijfsrecrea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realiseren van ligplaatsen voor recreatievaartuigen voor verblijfsrecreatie, Mastenmakersstraat 43, 8064 DX te Zwartslui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228</meta:user-defined>
    <meta:user-defined meta:name="OVERHEIDop.GmbID/DC.identifier">gmb-2026-389228</meta:user-defined>
    <meta:user-defined meta:name="OVERHEIDop.versieInformatie"/>
  </office:meta>
</office:document-meta>
</file>