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vanging van garagede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764 </text:p>
            <text:p text:style-name="common-al"> Omschrijving: vervanging van garagedeur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rasstrook 54 5658HG Eindhoven</text:p>
              </text:list-item>
            </text:list>
            <text:p text:style-name="common-al"> Soort aanvraag: Bouwactiviteit (ruimtelijk deel) </text:p>
            <text:p text:style-name="common-al"> Besluit: Niet vergunningsplichtig </text:p>
            <text:p text:style-name="common-al"> Verzenddatum: 13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76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922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764</meta:user-defined>
    <meta:user-defined meta:name="DCTERMS.abstract">vervanging van garagedeu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vanging van garagedeu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22</meta:user-defined>
    <meta:user-defined meta:name="OVERHEIDop.GmbID/DC.identifier">gmb-2026-389222</meta:user-defined>
    <meta:user-defined meta:name="OVERHEIDop.versieInformatie"/>
  </office:meta>
</office:document-meta>
</file>