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Langepad te Zaandijk - Aanleg vaarwater, aanleg wegen incl. riolering en aanleg 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716 - Aanleg vaarwater, aanleg wegen incl. riolering en aanleg beschoeiing - op de locatie Langepad te Zaandijk</text:p>
            <text:p text:style-name="common-al">
            
          </text:p>
            <text:p text:style-name="common-al">Besluit verzonden:    13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2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716</meta:user-defined>
    <dc:language>nl</dc:language>
    <meta:user-defined meta:name="OVERHEIDop.locatietype/OVERHEIDop.gebiedsmarkering">Vlak</meta:user-defined>
    <meta:user-defined meta:name="DC.title">Verlenging beslistermijn omgevingsvergunning - Langepad te Zaandijk - Aanleg vaarwater, aanleg wegen incl. riolering en aanleg beschoei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20</meta:user-defined>
    <meta:user-defined meta:name="OVERHEIDop.GmbID/DC.identifier">gmb-2026-389220</meta:user-defined>
    <meta:user-defined meta:name="OVERHEIDop.versieInformatie"/>
  </office:meta>
</office:document-meta>
</file>