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Buurt-/straatfeest op locatie Sluiswachter ter hoogte van huisnummers 27 t/m 41 (6661MV)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organiseren van burendag Sluiswachter op 26 september 2026 . Het besluit is verleend:</text:p>
            <text:p text:style-name="common-al">
            <text:span text:style-name="nadrukvet">Locatie: </text:span>Sluiswachter, ter hoogte van huisnummers 27 t/m 41,  6661 MV ELST</text:p>
            <text:p text:style-name="common-al">
            <text:span text:style-name="nadrukvet">Zaaknummer: </text:span>Z2026-01614</text:p>
            <text:p text:style-name="common-al">
            <text:span text:style-name="nadrukvet">Datum besluit:</text:span> 13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Buurt-straatfees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4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921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1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1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614</meta:user-defined>
    <meta:user-defined meta:name="DCTERMS.abstract">Betreft: het organiseren van burendag Sluiswachter op 26 september 2026  op locatie Sluiswachter, ter hoogte van huisnummers 27 t/m 41 (6661 MV) ELST, vergunning verleend op 13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Buurt-/straatfeest op locatie Sluiswachter ter hoogte van huisnummers 27 t/m 41 (6661MV) ELS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15</meta:user-defined>
    <meta:user-defined meta:name="OVERHEIDop.GmbID/DC.identifier">gmb-2026-389215</meta:user-defined>
    <meta:user-defined meta:name="OVERHEIDop.versieInformatie"/>
  </office:meta>
</office:document-meta>
</file>