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Openbare kennisgeving: Verloting standplaatsen gemeente Elbur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lburg maakt bekend dat de volgende standplaatsen in de openbare ruimte beschikbaar komen: </text:p>
            <text:list text:style-name="id1-3-2-1-1-2">
              <text:list-item text:style-override="id1-3-2-1-1-2-1">
                <text:number>*</text:number>
                <text:p text:style-name="al">Winkelcentrum De Vrijheid, Elburg: maandagen, dinsdagen, woensdagen</text:p>
              </text:list-item>
              <text:list-item text:style-override="id1-3-2-1-1-2-2">
                <text:number>*</text:number>
                <text:p text:style-name="al">Winkelcentrum ’t Harde: elke weekdag en zaterdagen</text:p>
              </text:list-item>
              <text:list-item text:style-override="id1-3-2-1-1-2-3">
                <text:number>*</text:number>
                <text:p text:style-name="al">Havenkade, Elburg (alleen voor de verkoop van vis en visproducten): elke weekdag en zaterdagen</text:p>
              </text:list-item>
              <text:list-item text:style-override="id1-3-2-1-1-2-4">
                <text:number>*</text:number>
                <text:p text:style-name="al">De Deel, Doornspijk: maandagen, dinsdagen, woensdagen, vrijdagen, zaterdagen</text:p>
                <text:p text:style-name="al"/>
              </text:list-item>
            </text:list>
            <text:p text:style-name="common-al">
            <text:span text:style-name="nadrukvet">Geldigheid vergunning</text:span>
          </text:p>
            <text:p text:style-name="common-al">De vergunning wordt verleend voor een periode van 15 jaar.</text:p>
            <text:p text:style-name="common-al"/>
            <text:p text:style-name="common-al">
            <text:span text:style-name="nadrukvet">Waarom een lotingprocedure?</text:span>
          </text:p>
            <text:p text:style-name="common-al">Voor deze locaties is het aantal beschikbare standplaatsvergunningen beperkt (schaarste). Op grond van het gelijkheidsbeginsel en het geldende standplaatsenbeleid krijgen alle geïnteresseerde ondernemers een gelijke kans om in aanmerking te komen voor deze vergunningen.</text:p>
            <text:p text:style-name="common-al"/>
            <text:p text:style-name="common-al">
            <text:span text:style-name="nadrukvet">Hoe kunt u zich aanmelden?</text:span>
          </text:p>
            <text:p text:style-name="common-al">Wilt u in aanmerking komen voor een standplaats op deze locaties? Meldt u zich dan <text:span text:style-name="nadrukvet">uiterlijk op 11 september 2026 om 17:00 uur</text:span> schriftelijk aan bij de gemeente. Dan kan via het formulier ‘Aanmelding loting standplaatsen’ op <text:a xlink:href="https://www.elburg.nl/Ondernemers/Vergunningen/Standplaatsvergunning" xlink:type="simple"><text:span text:style-name="nadrukondlijn">https://www.elburg.nl/Ondernemers/Vergunningen/Standplaatsvergunning</text:span></text:a></text:p>
            <text:p text:style-name="common-al"/>
            <text:p text:style-name="common-al">Te late of onvolledige aanmeldingen worden uitgesloten van de procedure.</text:p>
            <text:p text:style-name="common-al"/>
            <text:p text:style-name="common-al">
            <text:span text:style-name="nadrukvet">Toewijzing en lotin</text:span>
            <text:span text:style-name="nadrukvet">g</text:span>
          </text:p>
            <text:p text:style-name="common-al">Als er na het verstrijken van de termijn meer geschikte gegadigden zijn dan er standplaatsen beschikbaar zijn, vindt de toewijzing plaats door middel van een loting. Deze loting wordt verricht door de wethouder Economie. Van de loting wordt een digitale videoopname gemaakt die naderhand beschikbaar is. Alle aanmelders ontvangen persoonlijk de uitslag van de loting inclusief nadere details.</text:p>
            <text:p text:style-name="common-al"/>
            <text:p text:style-name="common-al">
            <text:span text:style-name="nadrukvet">Meer informatie?</text:span>
          </text:p>
            <text:p text:style-name="last-al">Heeft u vragen over deze procedure of de beleidsregels? Neem dan contact op met de beleidsadviseur economie via 0525-688688.</text:p>
            <text:p text:style-name="tekst_bottom"/>
          </text:section>
        </text:section>
        <text:section text:name="zakelijke-mededeling-sluiting_id1-3-2-2" text:style-name="zakelijke-mededeling-sluiting">
          <text:section text:name="ondertekening_id1-3-2-2-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921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lbur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Gemeente</meta:user-defined>
    <meta:user-defined meta:name="DC.title">Openbare kennisgeving: Verloting standplaatsen gemeente Elburg</meta:user-defined>
    <meta:user-defined meta:name="DCTERMS.W3CDTF/DCTERMS.available">2026-08-18</meta:user-defined>
    <meta:user-defined meta:name="DCTERMS.W3CDTF/OVERHEIDop.jaargang">2026</meta:user-defined>
    <meta:user-defined meta:name="OVERHEIDop.publicationIssue">389212</meta:user-defined>
    <meta:user-defined meta:name="OVERHEIDop.GmbID/DC.identifier">gmb-2026-389212</meta:user-defined>
    <meta:user-defined meta:name="OVERHEIDop.versieInformatie"/>
  </office:meta>
</office:document-meta>
</file>