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2 containers , Duivelandselaan 41, 1181JT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9 juli 2026 een aanvraag voor een omgevingsvergunning ontvangen. De vergunning is aangevraagd voor het plaatsen van 2 containers  op locatie Duivelandselaan 41, 1181JT Amstelveen. Het betreft de volgende activiteit(en)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De aanvraag is geregistreerd onder zaaknummer Z2026-00007601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601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92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7601</meta:user-defined>
    <meta:user-defined meta:name="DCTERMS.abstract">Betreft: aanvraag op locatie Duivelandselaan 41, 1181JT Amstelv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2 containers , Duivelandselaan 41, 1181JT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06</meta:user-defined>
    <meta:user-defined meta:name="OVERHEIDop.GmbID/DC.identifier">gmb-2026-389206</meta:user-defined>
    <meta:user-defined meta:name="OVERHEIDop.versieInformatie"/>
  </office:meta>
</office:document-meta>
</file>