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verhuur door gemeente Duiven van perceel 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o – nabij Eversstraat 1, </text:span>kadastraal bekend <text:span text:style-name="nadrukvet">Duiven, </text:span>Sectie F, Perceelnummer 1952 (gedeeltelijk), groot ca. 90 m²;</text:p>
            <text:p text:style-name="common-al">De gemeente Duiven is voornemens om bovengenoemde perceel grond te verhuren aan de bewoner van de Eversstraat 1 te Loo.</text:p>
            <text:p text:style-name="common-al">De gemeente Duiven is van oordeel dat er op grond van objectieve, redelijke en toetsbare criteria slechts één serieuze gegadigde in aanmerking komt.</text:p>
            <text:p text:style-name="common-al">Onderbouwing van dit standpunt: Gezien de locatie en het karakter van het perceel grond is het niet aannemelijk dat er meerdere partijen in aanmerking komen voor dit perceel, daarnaast sluit het direct aan het perceel van de bewoners aan de Eversstraat 1.</text:p>
            <text:p text:style-name="common-al">De gemeente meent op grond van het voorgaande dat de bewoner van de Eversstraat 1 te Loo de enige serieuze gegadigde zijn om het perceel grond te huren. Mocht een belanghebbende bezwaren hebben tegen deze verhuur, dan dient men die bezwaren binnen 20 kalenderdagen na publicatie van dit bericht kenbaar te maken door een kort geding aanhangig te maken bij de rechtbank Arnhem, Wal-burgstraat 2-4; 6811 CD Arnhem.  Blijft een kort geding uit, dan is de gemeente vrij om (verder) gevolg te geven aan haar voornemen tot verhuur.</text:p>
            <text:p text:style-name="common-al">Met deze publicatie geeft de gemeente uitvoering aan het arrest van de Hoge Raad van 26 november 2021 (ECLI:NL:HR:2021:1778).</text:p>
            <text:p text:style-name="common-al">Voor informatie over deze publicatie kunt u telefonisch contact opnemen met de behandelend ambtenaar:</text:p>
            <text:p text:style-name="common-al">A. Einarson van 1Stroom. 1Stroom werkt voor de gemeente Duiven en de gemeente Westervoort.</text:p>
            <text:p text:style-name="last-al">U bereikt haar via telefoonnummer 088 95 3000 of via email a.einarson@1stroom.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92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grondverhuur door gemeente Duiven van perceel grond</meta:user-defined>
    <meta:user-defined meta:name="DCTERMS.W3CDTF/DCTERMS.available">2026-08-19</meta:user-defined>
    <meta:user-defined meta:name="DCTERMS.W3CDTF/OVERHEIDop.jaargang">2026</meta:user-defined>
    <meta:user-defined meta:name="OVERHEIDop.publicationIssue">389203</meta:user-defined>
    <meta:user-defined meta:name="OVERHEIDop.GmbID/DC.identifier">gmb-2026-389203</meta:user-defined>
    <meta:user-defined meta:name="OVERHEIDop.versieInformatie"/>
  </office:meta>
</office:document-meta>
</file>