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uwen - Ingekomen aanvraag omgevingsvergunning Tilburgseweg 41, 5081 NG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vervangen van het windverband door een portaal, Tilburgseweg 41, 5081 NG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Tilburgseweg 41, 5081 NG Hilvaren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vervangen van het windverband door een portaal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12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832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technisch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92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783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ouwen - Ingekomen aanvraag omgevingsvergunning Tilburgseweg 41, 5081 NG Hilvaren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01</meta:user-defined>
    <meta:user-defined meta:name="OVERHEIDop.GmbID/DC.identifier">gmb-2026-389201</meta:user-defined>
    <meta:user-defined meta:name="OVERHEIDop.versieInformatie"/>
  </office:meta>
</office:document-meta>
</file>