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vangen van gevelmetselwerk en verwijderen van schoorst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955 </text:p>
            <text:p text:style-name="common-al"> Omschrijving: vervangen van gevelmetselwerk en verwijderen van schoorsten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Outshoornstraat 1 5622GX Eindhoven</text:p>
              </text:list-item>
            </text:list>
            <text:p text:style-name="common-al"> Soort aanvraag: Bouwactiviteit (bouwtechnisch deel), Bouwactiviteit (ruimtelijk deel), Gelijkwaardige maatregel </text:p>
            <text:p text:style-name="common-al"> Besluit: Verleend </text:p>
            <text:p text:style-name="common-al"> Verzenddatum: 13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95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919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9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9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955</meta:user-defined>
    <meta:user-defined meta:name="DCTERMS.abstract">vervangen van gevelmetselwerk en verwijderen van schoorste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vervangen van gevelmetselwerk en verwijderen van schoorstenen</meta:user-defined>
    <meta:user-defined meta:name="OVERHEIDop.datumEindeReactietermijn">2026-09-27</meta:user-defined>
    <meta:user-defined meta:name="OVERHEIDop.terinzageleggingBG">https://publicaties.eindhoven.nl/dossier/EHV-ZP2026-004955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98</meta:user-defined>
    <meta:user-defined meta:name="OVERHEIDop.GmbID/DC.identifier">gmb-2026-389198</meta:user-defined>
    <meta:user-defined meta:name="OVERHEIDop.versieInformatie"/>
  </office:meta>
</office:document-meta>
</file>