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deregulering gemeentelijk monument  – verlate publicatie</text:p>
      <text:section text:name="regeling_id1-3-2" text:style-name="regeling">
        <text:section text:name="aanhef_id1-3-2-1" text:style-name="aanhef">
          <text:section text:name="preambule_id1-3-2-1-1" text:style-name="preambule">
            <text:p text:style-name="al">Burgemeester en Wethouders van Eindhoven maken bekend dat zij op grond van de Erfgoedverordening gemeente Eindhoven in 2013 besloten hebben dat voor de volgende panden de binnenkant en de achterkant, mits niet zichtbaar vanaf de straat of openbaar toegankelijk gebied, niet langer onder de monumentenbescherming valt:</text:p>
            <text:p text:style-name="al"/>
            <text:p text:style-name="al">Binnewiertzstraat 38</text:p>
            <text:p text:style-name="al"/>
            <text:p text:style-name="al">Helmerslaan 1</text:p>
            <text:p text:style-name="al">Helmerslaan 3</text:p>
            <text:p text:style-name="al">Helmerslaan 5</text:p>
            <text:p text:style-name="al">Helmerslaan 5A</text:p>
            <text:p text:style-name="al">Helmerslaan 7</text:p>
            <text:p text:style-name="al">Helmerslaan 9</text:p>
            <text:p text:style-name="al"/>
            <text:p text:style-name="al">Potgieterstraat 1</text:p>
            <text:p text:style-name="al">Potgieterstraat 3</text:p>
            <text:p text:style-name="al">Potgieterstraat 5</text:p>
            <text:p text:style-name="al">Potgieterstraat 7</text:p>
            <text:p text:style-name="al">Potgieterstraat 9</text:p>
            <text:p text:style-name="al">Potgieterstraat 11</text:p>
            <text:p text:style-name="al"/>
            <text:p text:style-name="al">Staringstraat 1</text:p>
            <text:p text:style-name="al">Staringstraat 3</text:p>
            <text:p text:style-name="al">Staringstraat 4</text:p>
            <text:p text:style-name="al">Staringstraat 5</text:p>
            <text:p text:style-name="al">Staringstraat 6</text:p>
            <text:p text:style-name="al">Staringstraat 7</text:p>
            <text:p text:style-name="al">Staringstraat 8</text:p>
            <text:p text:style-name="al">Staringstraat 9</text:p>
            <text:p text:style-name="al">Staringstraat 10</text:p>
            <text:p text:style-name="al">Staringstraat 11</text:p>
            <text:p text:style-name="al">Staringstraat 13</text:p>
            <text:p text:style-name="al"/>
            <text:p text:style-name="al">De relevante stukken liggen van 17 augustus 2026 tot en met 27 september 2026 ter inzage. U kunt de stukken inzien bij het Inwonersplein in het Stadhuis, Stadhuisplein 1, Eindhoven. De openingstijden van het Inwonersplein zijn op maandag van 8.30 uur tot 19.00 uur, op dinsdag tot en met vrijdag van 8.30 uur tot 17.00 uur en op zaterdag van 9.00 uur tot 12.00 uur.</text:p>
            <text:p text:style-name="al"/>
            <text:p text:style-name="al">Voor informatie kunt u contact opnemen met de beleidsadviseur erfgoed, mevrouw M. Sanders, bereikbaar per e-mail mieke.sanders@eindhoven.nl.</text:p>
            <text:p text:style-name="al"/>
            <text:p text:style-name="al">Gedurende de bovengenoemde termijn kunnen belanghebbenden bezwaar op het besluit kenbaar maken. Bezwaren kunnen worden ingediend bij het College van Burgemeester en Wethouders van Eindhoven, t.a.v. Juridische Zaken, Postbus 90150, 5600 RB Eindhoven. Zie ook <text:a xlink:href="https://www.eindhoven.nl/bestuur-en-beleid/contact/bezwaar-op-gemeentebesluiten" xlink:type="simple">https://www.eindhoven.nl/bestuur-en-beleid/contact/bezwaar-op-gemeentebesluiten</text:a> </text:p>
            <text:p text:style-name="al"/>
            <text:p text:style-name="al">Heeft u er spoedeisend belang bij dat het besluit wordt geschorst? U kunt naast het bezwaarschrift de voorzieningenrechter vragen om een voorlopige voorziening. Richt uw verzoek aan de rechtbank Oost-Brabant, sector Bestuursrecht, Postbus 90125, 5200 MA 's-Hertogenbosch.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8919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Eindhoven</meta:user-defined>
    <meta:user-defined meta:name="OVERHEID.Informatietype/DC.type">officiële publicatie</meta:user-defined>
    <meta:user-defined meta:name="OVERHEIDop.Rubriek/DC.type">ander besluit van algemene strekking</meta:user-defined>
    <meta:user-defined meta:name="OVERHEID.Gemeente/DCTERMS.publisher">Eindhoven</meta:user-defined>
    <meta:user-defined meta:name="OVERHEID.Gemeente/OVERHEID.authority">Eindhoven</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sluit deregulering gemeentelijk monument  – verlate publicatie</meta:user-defined>
    <meta:user-defined meta:name="OVERHEIDop.datumEindeReactietermijn">2026-09-27</meta:user-defined>
    <meta:user-defined meta:name="OVERHEIDop.TilID/OVERHEIDop.terinzageleggingOP">til-2026-32515</meta:user-defined>
    <meta:user-defined meta:name="DCTERMS.W3CDTF/DCTERMS.available">2026-08-17</meta:user-defined>
    <meta:user-defined meta:name="DCTERMS.W3CDTF/OVERHEIDop.jaargang">2026</meta:user-defined>
    <meta:user-defined meta:name="OVERHEIDop.publicationIssue">389197</meta:user-defined>
    <meta:user-defined meta:name="OVERHEIDop.GmbID/DC.identifier">gmb-2026-389197</meta:user-defined>
    <meta:user-defined meta:name="OVERHEIDop.versieInformatie"/>
  </office:meta>
</office:document-meta>
</file>