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de woning op de locatie Vinkenstraat 22  te Zandvoort, ingekomen 22 juli 2026, DSO nummer 2026072201792, zaaknummer ODIJ-Z-26-18596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uitbreiden van de woning op de locatie Vinkenstraat 22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6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91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de woning op de locatie Vinkenstraat 22  te Zandvoort, ingekomen 22 juli 2026, DSO nummer 2026072201792, zaaknummer ODIJ-Z-26-185960</meta:user-defined>
    <meta:user-defined meta:name="DCTERMS.W3CDTF/DCTERMS.available">2026-08-17</meta:user-defined>
    <meta:user-defined meta:name="DCTERMS.W3CDTF/OVERHEIDop.jaargang">2026</meta:user-defined>
    <meta:user-defined meta:name="OVERHEIDop.publicationIssue">389194</meta:user-defined>
    <meta:user-defined meta:name="OVERHEIDop.GmbID/DC.identifier">gmb-2026-389194</meta:user-defined>
    <meta:user-defined meta:name="OVERHEIDop.versieInformatie"/>
  </office:meta>
</office:document-meta>
</file>