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Leergeld Apeldoorn-Voors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19 augustus 2026</text:span>
          </text:p>
            <text:p text:style-name="common-al">Het college van burgemeester en wethouders van Apeldoorn maakt hierbij bekend dat hij voornemens is om een begrotingssubsidie van € 250.000 voor kalenderjaar 2027 te verlenen aan stichting Leergeld Apeldoorn-Voorst voor het uitvoeren van de volgende activiteiten: de ondersteuning van kinderen in armoede zodat zij kunnen deelnemen aan school-, sport- en culturele activiteiten.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zich specifiek richt op het ondersteunen van kinderen van 4 tot 18 jaar die opgroeien in gezinnen met een laag inkomen zodat zij kunnen deelnemen aan onderwijs-sport-, cultuur- en sociale activiteiten. De subsidie is ook bedoeld voor een organisatie die de ondersteuning biedt in de vorm van zowel financiële tegemoetkomingen als materiële voorzieningen gericht op deelname van kinderen aan onderwijs, sport, cultuur en maatschappelijke activiteiten. De subsidie is daarnaast bedoeld voor een organisatie die beschikt over een uitvoeringsstructuur voor het behandelen van aanvragen voor individuele voorzieningen en tegemoetkomingen ten behoeve van kinderen in armoede. Stichting Leergeld Apeldoorn-Voorst is de enige organisatie in Apeldoorn die zich specifiek richt op het verstrekken van brede materiele en financiële ondersteuning aan kinderen van 4 tot 18 jaar die opgroeien in gezinnen met een laag inkomen, zodat zij kunnen deelnemen aan onderwijs-, sport-, cultuur- en sociale activiteiten. De stichting ondersteunt jaarlijks duizenden kinderen met voorzieningen zoals sportcontributies, schoolactiviteiten, fietsen, computers, laptops en tablets. Door deze focus, gespecialiseerde werkwijze en bestaande uitvoeringsstructuur is zij als enige partij in staat om deze ondersteuning op vergelijkbare schaal en met dezelfde doelgroepgerichtheid te bieden. </text:p>
            <text:p text:style-name="common-al">De subsidie is bedoeld voor een organisatie die beschikt over een netwerk van scholen, maatschappelijke organisaties en bedrijven. waarmee kinderen die opgroeien in armoede kunnen worden bereikt en ondersteund. Stichting Leergeld Apeldoorn-Voorst beschikt over een uitgebreid netwerk van scholen, maatschappelijke organisaties, bedrijven, sponsoren en fondsen. Deze samenwerkingsrelaties zijn gedurende meerdere jaren opgebouwd en maken het mogelijk om kinderen die in armoede opgroeien effectief te bereiken en snel passende ondersteuning te bieden. De stichting heeft aantoonbaar ervaring met het behandelen van een groot aantal aanvragen en het uitvoeren van voorzieningen die direct bijdragen aan gelijke ontwikkelingskansen voor kinderen. </text:p>
            <text:p text:style-name="common-al">De subsidie is bedoeld voor een organisatie die in staat is naast publieke middelen substantiële aanvullende middelen uit fondsen, giften, sponsoring en andere bijdragen te verwerven ten behoeve van de doelgroep. Stichting Leergeld Apeldoorn-Voorst onderscheidt zich doordat zij niet uitsluitend afhankelijk is van overheidssubsidies. Minimaal de helft van de verstrekte vergoedingen en voorzieningen wordt gefinancierd uit eigen geworven middelen, waaronder giften, sponsoring door bedrijven, bijdragen van scholen en bijdragen van fondsen. Hierdoor wordt de gemeentelijke subsidie aangevuld met substantiële maatschappelijke en private bijdragen. De gemeentelijke bijdrage heeft daarmee een hefboomwerking, waardoor met publieke middelen een groter aantal kinderen kan worden ondersteund dan wanneer de activiteiten volledig uit gemeentelijke middelen zouden worden gefinancierd. Deze combinatie van publieke en private financiering is binnen de gemeente uniek en draagt bij aan een doelmatige en effectieve besteding van gemeenschapsgeld. </text:p>
            <text:p text:style-name="common-al">De activiteiten van de stichting sluiten tot slot direct aan bij de gemeentelijke doelstelling om de gevolgen van kinderarmoede te verminderen en kinderen volwaardig te laten deelnemen aan de samenleving. Uit de subsidieaanvraag blijkt dat zowel het aantal ondersteunde kinderen als het aantal aanvragen jaarlijks toeneemt. De stichting levert daarmee een aantoonbare en structurele bijdrage aan het voorkomen van sociale uitsluiting en het bevorderen van gelijke kansen voor kinderen in Apeldoorn. Gezien de specifieke doelgroep, bewezen resultaten, lokale verankering, fondsenwervende vermogen en uitvoeringscapaciteit kan de stichting deze activiteiten op een doelmatige, effectieve en duurzame wijze uitvoeren. </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0">
              <text:list-item text:style-override="id1-3-2-1-1-10-1">
                <text:number>-</text:number>
                <text:p text:style-name="al">onderwerp: Reactie op voornemen begrotingssubsidie aan Stichting Leergeld Apeldoorn-Voorst; </text:p>
              </text:list-item>
              <text:list-item text:style-override="id1-3-2-1-1-10-2">
                <text:number>-</text:number>
                <text:p text:style-name="al">zaaknummer: 6204785;</text:p>
              </text:list-item>
              <text:list-item text:style-override="id1-3-2-1-1-10-3">
                <text:number>-</text:number>
                <text:p text:style-name="al">uw mailadres en telefoonnummer;</text:p>
              </text:list-item>
              <text:list-item text:style-override="id1-3-2-1-1-10-4">
                <text:number>-</text:number>
                <text:p text:style-name="al">een bijlage met onderbouwing waarom u van mening bent dat u in aanmerking komt voor deze subsidie en/of dat de criteria uit het voornemen niet objectief, toetsbaar of redelijk zijn;</text:p>
              </text:list-item>
              <text:list-item text:style-override="id1-3-2-1-1-10-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91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Leergeld Apeldoorn-Voorst</meta:user-defined>
    <meta:user-defined meta:name="DCTERMS.W3CDTF/DCTERMS.available">2026-08-19</meta:user-defined>
    <meta:user-defined meta:name="DCTERMS.W3CDTF/OVERHEIDop.jaargang">2026</meta:user-defined>
    <meta:user-defined meta:name="OVERHEIDop.publicationIssue">389193</meta:user-defined>
    <meta:user-defined meta:name="OVERHEIDop.GmbID/DC.identifier">gmb-2026-389193</meta:user-defined>
    <meta:user-defined meta:name="OVERHEIDop.versieInformatie"/>
  </office:meta>
</office:document-meta>
</file>