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opbouw op de achterdakvlak van de woning,Roomwit 19 2718AR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3-08-2026  een besluit verzonden op de aanvraag met zaaknummer 2026-087523 voor het plaatsen van een dakopbouw op de achterdakvlak van de woning op locatie Roomwit 19 2718AR Zoetermeer. De vergunning is verleend </text:p>
            <text:p text:style-name="common-al">
            <text:span text:style-name="nadrukvet"> Bezwaar maken? 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 Verzoek voorlopige voorziening 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919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87523</meta:user-defined>
    <meta:user-defined meta:name="DCTERMS.abstract">het plaatsen van een dakopbouw op de achte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plaatsen van een dakopbouw op de achterdakvlak van de woning,Roomwit 19 2718AR Zoeterme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90</meta:user-defined>
    <meta:user-defined meta:name="OVERHEIDop.GmbID/DC.identifier">gmb-2026-389190</meta:user-defined>
    <meta:user-defined meta:name="OVERHEIDop.versieInformatie"/>
  </office:meta>
</office:document-meta>
</file>