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grondverkoop door gemeente Westervoort van perceel gro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estervoort – nabij Emmerik 34, </text:span>kadastraal bekend <text:span text:style-name="nadrukvet">Westervoort, </text:span>Sectie B, Perceelnummer 1049, groot ca. 34 m²;</text:p>
            <text:p text:style-name="common-al">De gemeente Westervoort is voornemens om bovengenoemde perceel grond te verkopen aan de bewoner van de Emmerik 34 te Westervoort.</text:p>
            <text:p text:style-name="common-al">De gemeente Westervoort is van oordeel dat er op grond van objectieve, redelijke en toetsbare criteria slechts één serieuze gegadigde in aanmerking komt.</text:p>
            <text:p text:style-name="common-al">Onderbouwing van dit standpunt: Gezien de locatie en het karakter van het perceel grond is het niet aannemelijk dat er meerdere partijen in aanmerking komen voor dit perceel, daarnaast sluit het direct aan het perceel van de bewoners aan de Emmerik 34, tevens wordt het perceel al gebruikt door de bewoners van de Emmerik 34 te Westervoort.</text:p>
            <text:p text:style-name="common-al">De gemeente meent op grond van het voorgaande dat de bewoner van de Emmerik 34 te Westervoort de enige serieuze gegadigde zijn om het perceel grond te verkrijgen. Mocht een belanghebbende bezwaren hebben tegen deze uitgifte, dan dient men die bezwaren binnen 20 kalenderdagen na publicatie van dit bericht kenbaar te maken door een kort geding aanhangig te maken bij de rechtbank Arnhem, Wal-burgstraat 2-4; 6811 CD Arnhem.  Blijft een kort geding uit, dan is de gemeente vrij om (verder) gevolg te geven aan haar voornemen tot verkoop.</text:p>
            <text:p text:style-name="common-al">Met deze publicatie geeft de gemeente uitvoering aan het arrest van de Hoge Raad van 26 november 2021 (ECLI:NL:HR:2021:1778).</text:p>
            <text:p text:style-name="common-al">Voor informatie over deze publicatie kunt u telefonisch contact opnemen met de behandelend ambtenaar:</text:p>
            <text:p text:style-name="common-al">A. Einarson van 1Stroom. 1Stroom werkt voor de gemeente Duiven en de gemeente Westervoort.</text:p>
            <text:p text:style-name="last-al">U bereikt haar via telefoonnummer 088 95 3000 of via email a.einarson@1stroom.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oort</text:p>
            </table:table-cell>
            <table:table-cell office:value-type="string" table:style-name="header.C">
              <text:p text:style-name="headerright"><text:span text:style-name="nr">Nr. 38918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8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8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Westervoort</meta:user-defined>
    <meta:user-defined meta:name="OVERHEID.Informatietype/DC.type">officiële publicatie</meta:user-defined>
    <meta:user-defined meta:name="OVERHEID.Gemeente/DCTERMS.publisher">Westervoort</meta:user-defined>
    <meta:user-defined meta:name="OVERHEID.Gemeente/OVERHEID.authority">Westervoort</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Voorgenomen grondverkoop door gemeente Westervoort van perceel grond</meta:user-defined>
    <meta:user-defined meta:name="DCTERMS.W3CDTF/DCTERMS.available">2026-08-19</meta:user-defined>
    <meta:user-defined meta:name="DCTERMS.W3CDTF/OVERHEIDop.jaargang">2026</meta:user-defined>
    <meta:user-defined meta:name="OVERHEIDop.publicationIssue">389189</meta:user-defined>
    <meta:user-defined meta:name="OVERHEIDop.GmbID/DC.identifier">gmb-2026-389189</meta:user-defined>
    <meta:user-defined meta:name="OVERHEIDop.versieInformatie"/>
  </office:meta>
</office:document-meta>
</file>