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stigen van een shop bij het tankstation, Sint-Petersburgweg 35,/ Rostockweg 11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stigen van een shop bij het tankstation aan Sint-Petersburgweg 35/Rostockweg 11 te Groningen Odenseweg 11 te Groningen, dossiernummer GRN-00035067  (verzonden 13-08-2026).</text:p>
            <text:p text:style-name="common-al">
            
          </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3-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91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5067</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vestigen van een shop bij het tankstation, Sint-Petersburgweg 35,/ Rostockweg 11 te Groningen</meta:user-defined>
    <meta:user-defined meta:name="OVERHEIDop.datumEindeReactietermijn">2026-09-24</meta:user-defined>
    <meta:user-defined meta:name="OVERHEIDop.terinzageleggingBG">https://groningen.lokalebekendmakingen.nl/case/1:9822:309285</meta:user-defined>
    <meta:user-defined meta:name="DCTERMS.W3CDTF/DCTERMS.available">2026-08-17</meta:user-defined>
    <meta:user-defined meta:name="DCTERMS.W3CDTF/OVERHEIDop.jaargang">2026</meta:user-defined>
    <meta:user-defined meta:name="OVERHEIDop.publicationIssue">389186</meta:user-defined>
    <meta:user-defined meta:name="OVERHEIDop.GmbID/DC.identifier">gmb-2026-389186</meta:user-defined>
    <meta:user-defined meta:name="OVERHEIDop.versieInformatie"/>
  </office:meta>
</office:document-meta>
</file>