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1-18-1-1">
      <style:table-column-properties style:rel-column-width="16*"/>
    </style:style>
    <style:style style:family="table-column" style:parent-style-name="colspec" style:name="id1-3-2-2-11-18-1-2">
      <style:table-column-properties style:rel-column-width="70*"/>
    </style:style>
  </office:automatic-styles>
  <office:body>
    <office:text>
      <text:p text:style-name="new_page_staatscourant"/>
      <text:p text:style-name="single-kop-titel">Beleidsregels aanvraag prioriteit transportcapaciteit Hof van Twente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Burgemeester en wethouders van de gemeente Hof van Twente; </text:p>
            <text:p text:style-name="al"/>
            <text:p text:style-name="al">gelet op </text:p>
            <text:p text:style-name="al">- artikel 160, eerste lid, aanhef en onder d, van de Gemeentewet, </text:p>
            <text:p text:style-name="al">- artikel 4:81, eerste lid van de Algemene wet bestuursrecht, </text:p>
            <text:p text:style-name="al">- artikel 14 van Boek 3 van het Burgerlijk Wetboek, en de </text:p>
            <text:p text:style-name="al">- artikelen 7.21 tot en met 7.23, en tabel 3 en 4 van bijlage 3, van de Systeemcode elektriciteit 2026; </text:p>
            <text:p text:style-name="al"/>
            <text:p text:style-name="al">
            <text:span text:style-name="nadrukvet">besluiten:</text:span>
          </text:p>
            <text:p text:style-name="al"/>
            <text:p text:style-name="al">vast te stellen de navolgende <text:span text:style-name="nadrukvet">BELEIDSREGELS AANVRAAG PRIORITEIT TRANSPORT-CAPACITEIT HOF VAN TWENTE 2026</text:span></text:p>
            <text:p text:style-name="al"/>
            <text:p text:style-name="al"/>
            <text:p text:style-name="al"/>
            <text:p text:style-name="al"/>
          </text:section>
          <text:section text:name="artikel_id1-3-2-2-2" text:style-name="artikel">
            <text:p text:style-name="artikel_kop_titel"><text:span text:style-name="artikel_kop_label">Artikel</text:span> <text:span text:style-name="artikel_kop_nr">1</text:span> Definities </text:p>
            <text:p text:style-name="al">In deze beleidsregels wordt verstaan onder: </text:p>
            <text:p text:style-name="al">- <text:span text:style-name="nadrukcur">bestuursverklaring:</text:span> verklaring als bedoeld in artikel 7.21, derde en vierde lid, van de Systeemcode elektriciteit 2026; </text:p>
            <text:p text:style-name="al">- <text:span text:style-name="nadrukcur">BOPA:</text:span> buitenplanse omgevingsplanactiviteit als bedoeld in de bijlage bij artikel 1.1 van de Omgevingswet, zijnde een activiteit, inhoudende:  </text:p>
            <text:p text:style-name="al">a. een activiteit waarvoor in het omgevingsplan is bepaald dat het verboden is deze zonder omgevingsvergunning te verrichten en die in strijd is met het omgevingsplan, of  </text:p>
            <text:p text:style-name="al">b. een andere activiteit die in strijd is met het omgevingsplan; </text:p>
            <text:p text:style-name="al">- <text:span text:style-name="nadrukcur">civielrechtelijke overeenkomst:</text:span> koopovereenkomst, anterieure overeenkomst, erfpachtovereenkomst of ieder andere overeenkomst als bedoeld in tabel 4 van bijlage 3 van de Systeemcode elektriciteit 2026 waaruit blijkt dat het project binnen een bepaalde tijd start; </text:p>
            <text:p text:style-name="al">- <text:span text:style-name="nadrukcur">college:</text:span> college van burgemeester en wethouders van de gemeente Hof van Twente; </text:p>
            <text:p text:style-name="al">- <text:span text:style-name="nadrukcur">congestiegebied:</text:span> gebied binnen de gemeente waarvoor de netbeheerder heeft vastgesteld dat de transportcapaciteit op het elektriciteitsnet ontoereikend is als bedoeld in artikel 7.18 van de Systeemcode elektriciteit 2026; </text:p>
            <text:p text:style-name="al">- <text:span text:style-name="nadrukcur">netbeheerder:</text:span> distributiesysteembeheerder als bedoeld in artikel 1.1 van de Energiewet die het distributiesysteem voor elektriciteit beheert in het congestie-gebied; </text:p>
            <text:p text:style-name="al">- <text:span text:style-name="nadrukcur">onderwijsproject:</text:span> een project voor primair of voortgezet onderwijs als bedoeld in tabel 3 van bijlage 3 van de Systeemcode elektriciteit 2026, waarvoor de gevraagde transportcapaciteit noodzakelijk is voor de uitvoering van de wettelijke onderwijstaak;</text:p>
            <text:p text:style-name="al">- <text:span text:style-name="nadrukcur">project:</text:span> realisatie van een basisbehoefte, zijnde de functie woonbehoefte of onderwijs als bedoeld in tabel 3 van bijlage 3 van de Systeemcode elektriciteit 2026;  </text:p>
            <text:p text:style-name="al">- <text:span text:style-name="nadrukcur">projectlocatie:</text:span> locatie waar het project zal worden ontwikkeld;  </text:p>
            <text:p text:style-name="al">- <text:span text:style-name="nadrukcur">projectontwikkelaar:</text:span> een rechtspersoon zoals een schoolbestuur, stichting, vereniging of een natuurlijk persoon die een project realiseert of initieert;  </text:p>
            <text:p text:style-name="al">- <text:span text:style-name="nadrukcur">prioriteringsverzoek:</text:span> verzoek om prioriteit bij de toewijzing van transportcapaciteit als bedoeld in artikel 7.21 van de Systeemcode elektriciteit 2026; </text:p>
            <text:p text:style-name="al">- <text:span text:style-name="nadrukcur">projectdossier:</text:span> geheel van documenten ter onderbouwing van een prioriteringsverzoek en transportverzoek; </text:p>
            <text:p text:style-name="al">- <text:span text:style-name="nadrukcur">transportcapaciteit:</text:span> capaciteit voor het transport van elektriciteit op het distributienet; </text:p>
            <text:p text:style-name="al">- <text:span text:style-name="nadrukcur">transportverzoek:</text:span> verzoek tot het verzorgen van transport van elektriciteit als bedoeld in artikel 3.46, eerste lid, van de Energiewet; </text:p>
            <text:p text:style-name="al">- <text:span text:style-name="nadrukcur">volgordelijst:</text:span> de door de gemeente vastgestelde rangordelijst van woningbouwprojecten conform tabel 3 van bijlage 3 van de Systeemcode elektriciteit 2026, waarvoor de gemeente een aanvraag voor transportcapaciteit en prioriteit indient bij de netbeheerder.</text:p>
            <text:p text:style-name="al"/>
          </text:section>
          <text:section text:name="artikel_id1-3-2-2-3" text:style-name="artikel">
            <text:p text:style-name="artikel_kop_titel"><text:span text:style-name="artikel_kop_label">Artikel</text:span> <text:span text:style-name="artikel_kop_nr">2</text:span> Toepassingsbereik </text:p>
            <text:p text:style-name="al">1. Deze beleidsregels zijn van toepassing op de plaatsing van projecten op de volgordelijst. Het gaat daarbij zowel om projecten van projectontwikkelaars als om projecten die de gemeente zelf realiseert of initieert. </text:p>
            <text:p text:style-name="al">2. Per afzonderlijk congestiegebied wordt een afzonderlijke volgordelijst vastgesteld.</text:p>
            <text:p text:style-name="al">3. 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p text:style-name="al"/>
          </text:section>
          <text:section text:name="artikel_id1-3-2-2-4" text:style-name="artikel">
            <text:p text:style-name="artikel_kop_titel"><text:span text:style-name="artikel_kop_label">Artikel</text:span> <text:span text:style-name="artikel_kop_nr">3</text:span> Doel </text:p>
            <text:p text:style-name="al">Deze beleidsregels hebben tot doel: </text:p>
            <text:p text:style-name="al">a. het uitwerken van de gemeentelijke bevoegdheid tot eerder aanvragen van transportcapaciteit en prioritering zoals aan de gemeente toegewezen in de Systeemcode elektriciteit 2026; </text:p>
            <text:p text:style-name="al">b. het bijdragen aan de realisatie van woonbehoefte of onderwijs in congestiegebieden, in uitvoering van de gemeentelijke zorgplicht voor voldoende woongelegenheid en onderwijshuisvesting, die de grondslag vormt voor de opname van woonbehoefte en onderwijs in categorie 3 van het prioriteringskader van de Systeemcode elektriciteit 2026; </text:p>
            <text:p text:style-name="al">c. het waarborgen van een transparante, gelijke, objectieve en niet-discriminatoire verdeling van posities op de volgordelijst, in overeenstemming met de Didam-jurisprudentie (ECLI:NL:HR:2021:1778 en ECLI:NL:HR:2024:1661); </text:p>
            <text:p text:style-name="al">d. het beperken van aansprakelijkheidsrisico's voor de gemeente als aanvrager van transportcapaciteit en prioriteit bij de netbeheerder, in het bijzonder het risico van schadevergoedingsclaims wegens ongelijke behandeling van projectontwikkelaars; en </text:p>
            <text:p text:style-name="al">e. het bieden van rechtszekerheid over de wijze waarop de gemeente haar bevoegdheid als aanvrager van prioritering van transportcapaciteit uitoefent.</text:p>
            <text:p text:style-name="al"/>
          </text:section>
          <text:section text:name="artikel_id1-3-2-2-5" text:style-name="artikel">
            <text:p text:style-name="artikel_kop_titel"><text:span text:style-name="artikel_kop_label">Artikel</text:span> <text:span text:style-name="artikel_kop_nr">4</text:span> Gelijke behandeling projecten </text:p>
            <text:p text:style-name="al">1. Een project waarbij de gemeente zelf opdrachtgever is, wordt op basis van dezelfde regels beoordeeld als projecten van projectontwikkelaars. </text:p>
            <text:p text:style-name="al">2. Een gemeentelijk project geniet geen voorrangspositie, tenzij een hogere positie op grond van de prioriteringsregels dit rechtvaardigt. </text:p>
            <text:p text:style-name="al">3. De gemeente motiveert op transparante wijze de positie van gemeentelijke projecten op de volgordelijst.</text:p>
            <text:p text:style-name="al"/>
          </text:section>
          <text:section text:name="artikel_id1-3-2-2-6" text:style-name="artikel">
            <text:p text:style-name="artikel_kop_titel"><text:span text:style-name="artikel_kop_label">Artikel</text:span> <text:span text:style-name="artikel_kop_nr">5</text:span> Procedure verzoek opname volgordelijst </text:p>
            <text:p text:style-name="al">1. De periode voor het indienen van een verzoek tot plaatsing van een project op de volgordelijst vangt aan op de dag van publicatie van deze beleidsregels in het gemeenteblad. </text:p>
            <text:p text:style-name="al">2. Het in het eerste lid bedoelde verzoek moet uiterlijk op 30 augustus 2026 bij de gemeente binnen zijn. </text:p>
            <text:p text:style-name="al"/>
          </text:section>
          <text:section text:name="artikel_id1-3-2-2-7" text:style-name="artikel">
            <text:p text:style-name="artikel_kop_titel"><text:span text:style-name="artikel_kop_label">Artikel</text:span> <text:span text:style-name="artikel_kop_nr">6</text:span> Opname op de volgordelijst op verzoek projectontwikkelaar </text:p>
            <text:p text:style-name="al">1. De projectontwikkelaar zorgt voor een volledig projectdossier van een project bij een verzoek tot opname op de volgordelijst waarbij hij voor het indienen van het verzoek gebruik maakt van het daartoe beschikbaar gestelde formulier. </text:p>
            <text:p text:style-name="al">2. De gemeente stuurt binnen vijf werkdagen een ontvangstbevestiging van het verzoek waarbij tevens wordt gewezen op de in artikel 14 genoemde rechtsbeschermings-procedure. </text:p>
            <text:p text:style-name="al">3. Een verzoek dat onvolledig is, kan door het college niet in behandeling worden genomen. De gemeente stelt de projectontwikkelaar hiervan schriftelijk in kennis en informeert de projectontwikkelaar over de mogelijkheid om het dossier nog aan te vullen uiterlijk tot 30 augustus 2026. </text:p>
            <text:p text:style-name="al">4. Toewijzing op de volgordelijst is project en projectlocatie gebonden. Een verkregen toewijzing wordt niet overgeheveld naar een ander project of andere projectlocatie. Daarvoor moet een nieuw verzoek worden ingediend.</text:p>
          </text:section>
          <text:section text:name="artikel_id1-3-2-2-8" text:style-name="artikel">
            <text:p text:style-name="artikel_kop_titel"><text:span text:style-name="artikel_kop_label"/> <text:span text:style-name="artikel_kop_nr"/>  Artikel 7 Opname op de volgordelijst van gemeentelijke projecten </text:p>
            <text:p text:style-name="al">1. De gemeente zorgt voor een volledig projectdossier van een project dat zij initieert of realiseert voor opname op de volgordelijst. </text:p>
            <text:p text:style-name="al">2. Toewijzing op de volgordelijst is project en projectlocatie gebonden. Een verkregen toewijzing wordt niet overgeheveld naar een ander project of andere projectlocatie.</text:p>
            <text:p text:style-name="al"/>
            <text:p text:style-name="al"/>
            <text:p text:style-name="al"/>
          </text:section>
          <text:section text:name="artikel_id1-3-2-2-9" text:style-name="artikel">
            <text:p text:style-name="artikel_kop_titel"><text:span text:style-name="artikel_kop_label"/> <text:span text:style-name="artikel_kop_nr"/>  Artikel 8 Projectdossier</text:p>
            <text:p text:style-name="al">
            <text:span text:style-name="nadrukvet">
              <text:span text:style-name="nadrukondlijn">Aanvraag transportcapaciteit</text:span>
            </text:span>
          </text:p>
            <text:p text:style-name="al">Een volledig projectdossier bevat voor het onderdeel transportcapaciteit ten minste: </text:p>
            <text:p text:style-name="al">a. naam, contactgegevens en rechtsvorm van de gemeente, dan wel naam, contactgegevens en rechtsvorm van de projectontwikkelaar; </text:p>
            <text:p text:style-name="al">b. omschrijving en locatie van het project, onder vermelding van het type bouw (hoogbouw, laagbouw of een combinatie), functie en de geografische begrenzing van het projectgebied (bij voorkeur als polygoon); </text:p>
            <text:p text:style-name="al">c. Alleen in het geval van woningbouw: het verwachte totale aantal woningen; </text:p>
            <text:p text:style-name="al">d. de verwachte elektrische belasting van het project, omvattende: </text:p>
            <text:p text:style-name="al">1. het aantal en de grootte (doorlaatwaarde) van de benodigde aansluitingen, uitgesplitst naar wooneenheden, collectieve voorzieningen en onlosmakelijk verbonden activiteiten; </text:p>
            <text:p text:style-name="al">2. de op planniveau gehanteerde wijze van verwarmen, als meest bepalende factor in de netbelasting; </text:p>
            <text:p text:style-name="al">3. de gewenste datum van de definitieve aansluitingen, uitgesplitst per projectfase en met een maximale loopduur van tien jaar na datum van indiening.</text:p>
            <text:p text:style-name="al"/>
            <text:p text:style-name="al">
            <text:span text:style-name="nadrukvet">
              <text:span text:style-name="nadrukondlijn">Aanvragen van prioritering volgens het prioriteringskader</text:span>
            </text:span>
          </text:p>
            <text:p text:style-name="al">Een volledig projectdossier bevat, naast de aanvraag voor transportcapaciteit ook een aanvraag voor prioritering. Overeenkomstig tabel 4 van bijlage 3 van de Systeemcode elektriciteit 2026 zijn per subfunctie de volgende bewijsstukken vereist:</text:p>
            <text:p text:style-name="al"/>
            <text:p text:style-name="al">
            <text:span text:style-name="nadrukondlijn">Woningbouw – individueel:</text:span>
          </text:p>
            <text:p text:style-name="al">1. Bestuursverklaring (zie artikel 9);</text:p>
            <text:p text:style-name="al">2. Afschrift van de omgevingsvergunning, bedoeld in afdeling 5.1, paragraaf 5.1.1 van de Omgevingswet, voor de realisatie van de woning.</text:p>
            <text:p text:style-name="al">a. Als bovenstaande stukken niet beschikbaar zijn kunnen er ook andere bewijsstukken worden aangeleverd.</text:p>
            <text:p text:style-name="al"/>
            <text:p text:style-name="al">
            <text:span text:style-name="nadrukondlijn">Woningbouw — projectontwikkelaar: </text:span>
          </text:p>
            <text:p text:style-name="al">1. Bestuursverklaring (zie artikel 9); </text:p>
            <text:p text:style-name="al">2. Civiele overeenkomst gemeente–ontwikkelaar (primair) óf omgevingsplan (fallback) of BOPA; </text:p>
            <text:p text:style-name="al">a. Als bovenstaande stukken niet beschikbaar zijn kunnen er ook andere bewijsstukken worden aangeleverd.</text:p>
            <text:p text:style-name="al">3. KvK-uittreksel (max. 1 maand oud);</text:p>
            <text:p text:style-name="al"/>
            <text:p text:style-name="al">
            <text:span text:style-name="nadrukondlijn">Woningbouw — collectieve woonvormen: </text:span>
          </text:p>
            <text:p text:style-name="al">1. Bestuursverklaring (zie artikel 9); </text:p>
            <text:p text:style-name="al">2. Overeenkomst over collectieve woonvorm (primair) óf omgevingsplan (fallback) of BOPA;</text:p>
            <text:p text:style-name="al">a. Als bovenstaande stukken niet beschikbaar zijn kunnen er ook andere bewijsstukken worden aangeleverd.</text:p>
            <text:p text:style-name="al">3. KvK-uittreksel (max. 1 maand oud);</text:p>
            <text:p text:style-name="al">4. Afschrift van de bestuursovereenkomst (alleen bij opvang zoals bedoeld in de Wet Centraal Orgaan opvang asielzoekers)</text:p>
            <text:p text:style-name="al">5. Afschrift van de vergunning, bedoeld in artikel 4, eerste lid, van de Wet toetreding zorgaanbieders (alleen zorg).</text:p>
            <text:p text:style-name="al"/>
            <text:p text:style-name="al">
            <text:span text:style-name="nadrukondlijn">Onderwijs — Primair onderwijs:</text:span>
          </text:p>
            <text:p text:style-name="al">1. Bestuursverklaring (zie artikel 9);</text:p>
            <text:p text:style-name="al">2. Afschrift Integraal Huisvestingsplan (IHP) of omgevingsplan (door gemeente);</text:p>
            <text:p text:style-name="al">3. KvK-uittreksel (max. 1 maand oud) met SBI 85100, 8520 of 85201;</text:p>
            <text:p text:style-name="al">4. Bewijs registratie erkende instelling (Registratie Instellingen en Opleidingen).</text:p>
            <text:p text:style-name="al"/>
            <text:p text:style-name="al">
            <text:span text:style-name="nadrukondlijn">Onderwijs — Voortgezet onderwijs:</text:span>
          </text:p>
            <text:p text:style-name="al">1. Bestuursverklaring (zie artikel 9);</text:p>
            <text:p text:style-name="al">2. Afschrift Integraal Huisvestingsplan (IHP) of omgevingsplan (door gemeente);</text:p>
            <text:p text:style-name="al">3. KvK-uittreksel (max. 1 maand oud) met SBI 8531, 85311 of 85312;</text:p>
            <text:p text:style-name="al">4. Bewijs registratie erkende instelling (Registratie Instellingen en Opleidingen).</text:p>
            <text:p text:style-name="al"/>
            <text:p text:style-name="al">Verder is van belang: </text:p>
            <text:p text:style-name="al">1. 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p text:style-name="al">2. Een verklaring afgegeven door de projectontwikkelaar over dat hij instemt met de op de procedure van toepassing zijnde rechtsbescherming, en dat zij hierbij expliciet akkoord gaat met de vervaltermijnen conform artikel 14;  </text:p>
            <text:p text:style-name="al">3. Een verklaring dat het gaat om een inspanningsverplichting van de gemeente tot het aanvragen van prioritering en transportcapaciteit, niet een resultaatsverplichting; en </text:p>
            <text:p text:style-name="al">4. 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text:p>
            <text:p text:style-name="al"/>
          </text:section>
          <text:section text:name="artikel_id1-3-2-2-10" text:style-name="artikel">
            <text:p text:style-name="artikel_kop_titel"><text:span text:style-name="artikel_kop_label">Artikel</text:span> <text:span text:style-name="artikel_kop_nr">9</text:span> Bestuursverklaring </text:p>
            <text:p text:style-name="al">De bestuursverklaring maakt onderdeel uit van het projectdossier en bevat: </text:p>
            <text:p text:style-name="al">a. een deugdelijke motivering waaruit blijkt dat de gevraagde transportcapaciteit noodzakelijk is voor de taken in de omschrijving van woonbehoefte of onderwijs, bedoeld in tabel 3 van bijlage 3 van de Systeemcode elektriciteit 2026; </text:p>
            <text:p text:style-name="al">b. een deugdelijke motivering waaruit blijkt dat de gevraagde transportcapaciteit noodzakelijk is om te starten met de activiteiten of de taken, bedoeld in tabel 3 van bijlage 3 van de Systeemcode elektriciteit 2026 en niet kan starten zonder de gevraagde transportcapaciteit; </text:p>
            <text:p text:style-name="al">c. een deugdelijke motivering waaruit blijkt dat de activiteit op korte termijn, na toekenning van de gevraagde transportcapaciteit en, voor zover van toepassing, na de realisatie van de aansluiting, zal starten; </text:p>
            <text:p text:style-name="al">d. een verklaring dat de bewijsstukken, bedoeld in tabel 4 van bijlage 3 van de Systeemcode elektriciteit 2026 compleet zijn; </text:p>
            <text:p text:style-name="al">e. een verklaring dat de bestuursverklaring naar waarheid is ingevuld; </text:p>
            <text:p text:style-name="al">f. instemming met het feit dat de met prioriteit toegekende transportcapaciteit wordt afgenomen als de verklaring niet naar waarheid is ingevuld of als er sprake is van vervalsing van de bewijsstukken genoemd in tabel 4, van bijlage 3 van de Systeemcode elektriciteit 2026; </text:p>
            <text:p text:style-name="al">g. als sprake is van kleinschalige onlosmakelijk verbonden activiteiten, een deugdelijke motivering waaruit blijkt dat deze activiteiten nodig zijn om de woonbehoefte te realiseren; en </text:p>
            <text:p text:style-name="al">h. als sprake is van collectieve voorzieningen, een deugdelijke motivering waaruit blijkt dat deze voorzieningen nodig zijn voor de woonfunctie.</text:p>
            <text:p text:style-name="al"/>
          </text:section>
          <text:section text:name="artikel_id1-3-2-2-11" text:style-name="artikel">
            <text:p text:style-name="artikel_kop_titel"><text:span text:style-name="artikel_kop_label">Artikel</text:span> <text:span text:style-name="artikel_kop_nr">10</text:span> Rangordebepaling volgordelijst </text:p>
            <text:p text:style-name="al">De gemeente bepaalt de rangorde op de volgordelijst stapsgewijs op basis van de volgende stappen en legt de uitkomst daarvan schriftelijk vast: </text:p>
            <text:p text:style-name="al"/>
            <text:p text:style-name="al">
            <text:span text:style-name="nadrukondlijn">Stap 1: start bouw</text:span>
          </text:p>
            <text:p text:style-name="al">Als eerste stap vindt een rangschikking plaats op basis van de maand van start bouw, waarbij een project hoger wordt gerangschikt als de bouw eerder start. Hierbij moet de maand van start bouw voldoende concreet zijn onderbouwd. Dit kan aan de hand van een planning, een overeenkomst, subsidievoorwaarden of een vergunningsplanning.</text:p>
            <text:p text:style-name="al"/>
            <text:p text:style-name="al">
            <text:span text:style-name="nadrukondlijn">Stap 2: voorrang onderwijsprojecten</text:span>
          </text:p>
            <text:p text:style-name="al">Nadat de projecten zijn gerangschikt op jaar en maand van start bouw krijgen onderwijsprojecten binnen deze verdeling voorrang op de woningbouwprojecten.</text:p>
            <text:p text:style-name="al">1. Een onderwijsproject wordt op de gemeentelijke volgordelijst altijd hoger gerangschikt dan een woningbouwproject. </text:p>
            <text:p text:style-name="al">2. Een onderwijsproject komt uitsluitend voor de voorrangspositie als bedoeld in het eerste lid in aanmerking indien: </text:p>
            <text:p text:style-name="al">a. het project is opgenomen in het vastgestelde en geldende Integraal Huisvestingsplan Onderwijs van de gemeente Hof van Twente; of </text:p>
            <text:p text:style-name="al">b. uit het omgevingsplan blijkt dat op de betreffende locatie in de onderwijsfunctie is voorzien; </text:p>
            <text:p text:style-name="al">c. de gevraagde transportcapaciteit aantoonbaar noodzakelijk is voor de ingebruikname, uitbreiding of voortzetting van de onderwijsvoorziening.</text:p>
            <text:p text:style-name="al">3. De voorrangspositie houdt uitsluitend in dat het college het prioriteringsverzoek en transportverzoek voor het onderwijsproject eerder indient dan verzoeken voor woningbouwprojecten. De voorrangspositie biedt geen garantie dat de netbeheerder prioriteit of transportcapaciteit toekent.</text:p>
            <text:p text:style-name="al"/>
            <text:p text:style-name="al">
            <text:span text:style-name="nadrukondlijn">Stap 3: projectrijpheid</text:span>
          </text:p>
            <text:p text:style-name="al">Na de rangschikking op bouwjaar van stap 1 en de voorrang van onderwijsprojecten van stap 2 stelt de gemeente in stap 3 de projectrijpheid van het project vast op basis van de beschikbare documenten in een onderrangorde van één tot en met zes:</text:p>
            <text:section text:name="table_id1-3-2-2-11-18" text:style-name="table">
              <text:p text:style-name="table_top"/>
              <table:table table:style-name="tgroup">
                <table:table-column table:style-name="id1-3-2-2-11-18-1-1"/>
                <table:table-column table:style-name="id1-3-2-2-11-18-1-2"/>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niet van toepassing bij gemeentelijke projecten) en een onherroepelijk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niet van toepassing bij gemeentelijke projecten) en een onherroepelijk omgevingsplan vastgesteld of onherroepelijke vergunning voor e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oor een bouwactiviteit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 (niet van toepassing bij gemeentelijke projecten).</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 </text:p>
          </text:section>
          <text:section text:name="artikel_id1-3-2-2-12" text:style-name="artikel">
            <text:p text:style-name="artikel_kop_titel"><text:span text:style-name="artikel_kop_label"/> <text:span text:style-name="artikel_kop_nr"/>  Artikel 11 Loting bij gelijke rangordebepaling volgordelijst </text:p>
            <text:p text:style-name="al">1. Als twee of meer projecten op basis van artikel 10 dezelfde positie behalen, bepaalt de gemeente de onderlinge volgorde door middel van een openbare loting. </text:p>
            <text:p text:style-name="al">2. De loting vindt plaats op een vooraf bekendgemaakte datum en locatie. </text:p>
            <text:p text:style-name="al">3. Betrokken projectontwikkelaars worden uitgenodigd om de loting bij te wonen. </text:p>
            <text:p text:style-name="al">4. De uitkomst van de loting is bindend. De gemeente legt de uitkomst schriftelijk vast.</text:p>
          </text:section>
          <text:section text:name="artikel_id1-3-2-2-13" text:style-name="artikel">
            <text:p text:style-name="artikel_kop_titel"><text:span text:style-name="artikel_kop_label"/> <text:span text:style-name="artikel_kop_nr"/>  Artikel 12 Transparantie en motivering </text:p>
            <text:p text:style-name="al">1. De gemeente motiveert de vastgestelde volgordelijst transparant en toetsbaar door per project de toepassing van de stappen 1 tot en met 4 en eventuele loting te vermelden. </text:p>
            <text:p text:style-name="al">2. Op verzoek van de projectontwikkelaar verstrekt de gemeente een schriftelijke toelichting op de positie die aan zijn project is toegekend.</text:p>
          </text:section>
          <text:section text:name="artikel_id1-3-2-2-14" text:style-name="artikel">
            <text:p text:style-name="artikel_kop_titel"><text:span text:style-name="artikel_kop_label"/> <text:span text:style-name="artikel_kop_nr"/>  Artikel 13 Bekendmaking volgordelijst </text:p>
            <text:p text:style-name="al">1. De gemeente maakt de vastgestelde voorlopige volgordelijst openbaar via de gemeentelijke website en het gemeenteblad, uiterlijk twee weken voor de datum van indiening bij de netbeheerder. </text:p>
            <text:p text:style-name="al">2. Op de gepubliceerde volgordelijst staat per project vermeld: de projectnaam, de functie, de locatie, het aantal woningen (indien het een project voor woonbehoefte betreft), en de positie op de lijst.</text:p>
            <text:p text:style-name="al"/>
            <text:p text:style-name="al"/>
            <text:p text:style-name="al"/>
          </text:section>
          <text:section text:name="artikel_id1-3-2-2-15" text:style-name="artikel">
            <text:p text:style-name="artikel_kop_titel"><text:span text:style-name="artikel_kop_label">Artikel</text:span> <text:span text:style-name="artikel_kop_nr">14</text:span> Rechtsbescherming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1. Een projectontwikkelaar die bezwaar heeft tegen zijn positie op de voorlopige volgordelijst of tegen de afwijzing van zijn verzoek tot plaatsing op de voorlopige volgordelijst kan binnen tien kalenderdagen na bekendmaking van de voorlopige volgordelijst schriftelijk bezwaar indienen bij de gemeente. Na deze termijn vervalt het recht om bezwaar in te dienen. </text:p>
            <text:p text:style-name="al">2. Een projectontwikkelaar die bezwaar heeft tegen zijn positie op de voorlopige volgordelijst of tegen de afwijzing van zijn verzoek tot plaatsing op de voorlopige volgordelijst kan na de in het eerste lid bedoelde bezwaarprocedure binnen tien dagen een kort geding aanhangig maken. Na deze termijn vervalt het recht om een kort geding aanhangig te maken. </text:p>
            <text:p text:style-name="al">3. Door indiening van een verzoek overeenkomstig artikel 6 stemt de projectontwikkelaar uitdrukkelijk in met de in dit artikel geregelde rechtsbeschermingsprocedure.  </text:p>
            <text:p text:style-name="al">4. De gemeente streeft ernaar om uiterlijk 6 werkdagen na de sluiting van de bezwaartermijn een beslissing op bezwaar. </text:p>
            <text:p text:style-name="al">5. Het aanhangig maken van een kortgedingprocedure leidt niet tot uitstel van het indienen van de definitieve volgordelijst. Daarbij wordt meegewogen dat het uitstellen van de indiening onevenredig nadelige gevolgen kan hebben voor de overige projecten op de volgordelijst en daarmee afbreuk doet aan een tijdige uitvoering van de werkwijze 'Eerder aanvragen'. </text:p>
            <text:p text:style-name="al"/>
          </text:section>
          <text:section text:name="artikel_id1-3-2-2-16" text:style-name="artikel">
            <text:p text:style-name="artikel_kop_titel"><text:span text:style-name="artikel_kop_label">Artikel</text:span> <text:span text:style-name="artikel_kop_nr">15</text:span> Wijziging en intrekking van de volgordepositie </text:p>
            <text:p text:style-name="al">1. De gemeente kan de positie van een project op de volgordelijst wijzigen of intrekken als: </text:p>
            <text:p text:style-name="al">a. de projectontwikkelaar aantoonbaar onjuiste of onvolledige informatie heeft verstrekt; </text:p>
            <text:p text:style-name="al">b. het project naar het oordeel van de gemeente aantoonbaar niet meer voor realisatie in aanmerking komt; </text:p>
            <text:p text:style-name="al">c. de projectontwikkelaar het project heeft gewijzigd en dit een herbeoordeling vergt;  </text:p>
            <text:p text:style-name="al">d. het project naar het oordeel van de gemeente onuitvoerbaar is geworden. </text:p>
            <text:p text:style-name="al">e. de projectontwikkelaar hiervoor een schriftelijk verzoek indient (enkel in het geval van vertraging of intrekking).</text:p>
            <text:p text:style-name="al">2. Een herbeoordeling na wijziging van het project kan betekenen dat het project een andere (hogere of lagere) plek op de volgordelijst zal krijgen. </text:p>
            <text:p text:style-name="al">3. De gemeente stelt de intrekking of wijziging vast en stelt de projectontwikkelaar hiervan onverwijld in kennis.</text:p>
            <text:p text:style-name="al">4. Wijzigen op grond van dit artikel is slechts mogelijk zolang de volgordelijst nog niet door de gemeente is ingediend bij de netbeheerder.  </text:p>
          </text:section>
          <text:section text:name="artikel_id1-3-2-2-17" text:style-name="artikel">
            <text:p text:style-name="artikel_kop_titel"><text:span text:style-name="artikel_kop_label">Artikel</text:span> <text:span text:style-name="artikel_kop_nr">16</text:span> Indienen verzoek conform volgordelijst </text:p>
            <text:p text:style-name="al">1. De gemeente verzoekt de netbeheerder conform de positie op de definitieve volgordelijst het prioriteringsverzoek en transportverzoek in behandeling te nemen nadat de bezwaartermijn, bedoeld in artikel 14 is verstreken, dan wel – als tijdig bezwaar is ingediend – nadat op het bezwaar is beslist. </text:p>
            <text:p text:style-name="al">2. De gemeente stemt, indien mogelijk, het indienen van de prioriteringsverzoeken af met de andere gemeenten binnen het congestiegebied zodat het verzoek met de hoogste rangorde op grond van de in artikel 10 en 11 genoemde criteria binnen het congestiegebied ook bovenaan de lijst van de netbeheerder komt.</text:p>
            <text:p text:style-name="al">3. De gemeente dient uitsluitend prioriteringsverzoeken en transportverzoeken in voor niet-gemeentelijke projecten als de projectontwikkelaar heeft verklaard alle kosten die voortvloeien uit de aanvraag, reservering of vastlegging van netcapaciteit, waaronder begrepen een door de netbeheerder verlangt voorschot of aanbetaling, te vergoeden. </text:p>
            <text:p text:style-name="al"/>
          </text:section>
          <text:section text:name="artikel_id1-3-2-2-18" text:style-name="artikel">
            <text:p text:style-name="artikel_kop_titel"><text:span text:style-name="artikel_kop_label">Artikel</text:span> <text:span text:style-name="artikel_kop_nr">17</text:span> Vrijwaringsclausule</text:p>
            <text:p text:style-name="al">1. Opname van een project op de volgordelijst resulteert in een inspanningsverplichting van de gemeente om zich aantoonbaar in te spannen om transportcapaciteit en prioriteit voor het betreffende project te verkrijgen bij de netbeheerder, zonder dat de gemeente de beschikbaarheid of toewijzing van prioritering en transportcapaciteit garandeert.</text:p>
            <text:p text:style-name="al">2. Er kunnen geen rechten worden ontleend aan de opname van een project op de volgordelijst. Besluitvorming over eventueel nog te doorlopen ruimtelijke procedures staat los van het besluit om een project op de volgordelijst te plaatsen.</text:p>
            <text:p text:style-name="al"/>
          </text:section>
          <text:section text:name="artikel_id1-3-2-2-19" text:style-name="artikel">
            <text:p text:style-name="artikel_kop_titel"><text:span text:style-name="artikel_kop_label">Artikel</text:span> <text:span text:style-name="artikel_kop_nr">18</text:span> Inwerkingtreding </text:p>
            <text:p text:style-name="al">Deze beleidsregels treden in werking op de dag na publicatie.</text:p>
            <text:p text:style-name="al"/>
          </text:section>
          <text:section text:name="artikel_id1-3-2-2-20" text:style-name="artikel">
            <text:p text:style-name="artikel_kop_titel"><text:span text:style-name="artikel_kop_label">Artikel</text:span> <text:span text:style-name="artikel_kop_nr">19</text:span> Citeertitel </text:p>
            <text:p text:style-name="al">Deze beleidsregels worden aangehaald als de: Beleidsregels aanvraag prioriteit transportcapaciteit Hof van Twente 2026.</text:p>
            <text:p text:style-name="al"/>
            <text:p text:style-name="al"/>
            <text:p text:style-name="al"/>
            <text:p text:style-name="al"/>
            <text:p text:style-name="al"/>
            <text:p text:style-name="al"/>
            <text:p text:style-name="al"/>
            <text:p text:style-name="al"/>
          </text:section>
        </text:section>
        <text:section text:name="regeling-sluiting_id1-3-2-3" text:style-name="regeling-sluiting">
          <text:section text:name="ondertekening_id1-3-2-3-1">
            <text:p><text:span text:style-name="functie">Aldus vastgesteld d.d. 13 augustus 2026.</text:span></text:p>
            <text:p><text:span text:style-name="functie"/></text:p>
            <text:p><text:span text:style-name="functie">Burgemeester en wethouders van Hof van Twente,</text:span></text:p>
            <text:p><text:span text:style-name="functie">de loco-secretaris,  de loco-burgemeester,</text:span></text:p>
            <text:p><text:span text:style-name="functie"/></text:p>
            <text:p><text:span text:style-name="functie"/></text:p>
            <text:p><text:span text:style-name="functie"/></text:p>
            <text:p><text:span text:style-name="functie">M.J. Grobben  J. Rohaan-Vlijm</text:span></text:p>
          </text:section>
        </text:section>
        <text:section text:name="bijlage_id1-3-2-4" text:style-name="bijlage">
          <text:p text:style-name="bijlage_top"/>
          <text:p text:style-name="hoofdstuk_kop"><text:span text:style-name="label"/> <text:span text:style-name="nr"/> Toelichting bij het besluit van het college van burgemeester en wethouders van de gemeente Hof van Twente tot vaststelling van de Beleidsregels aanvraag prioriteit transportcapaciteit Hof van Twente 2026</text:p>
          <text:p text:style-name="al">
          <text:span text:style-name="nadrukvet">Algemeen </text:span>
        </text:p>
          <text:p text:style-name="al">
          <text:span text:style-name="nadrukvet">
            <text:span text:style-name="nadrukcur">Inleiding </text:span>
          </text:span>
        </text:p>
          <text:p text:style-name="al">Met deze beleidsregels geeft de gemeente Hof van Twente invulling aan de wijze waarop zij omgaat met haar op grond van de Systeemcode elektriciteit 2026 en de Energiewet bestaande bevoegdheid om prioriteringsverzoeken en transportcapaciteitsverzoeken in te dienen voor de functies woonbehoefte en onderwijs bij de netbeheerder. </text:p>
          <text:p text:style-name="al"/>
          <text:p text:style-name="al">
          <text:span text:style-name="nadrukvet">
            <text:span text:style-name="nadrukcur">Aanleiding </text:span>
          </text:span>
        </text:p>
          <text:p text:style-name="al">Netbeheerders hebben onvoldoende elektriciteitstransportcapaciteit om alle aanvragen voor nieuwe of zwaardere aansluitingen te voldoen. Voor onder andere woningbouwprojecten en onderwijs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 </text:p>
          <text:p text:style-name="al"/>
          <text:p text:style-name="al">De Systeemcode elektriciteit 2026 onderscheidt drie prioriteitscategorieën: </text:p>
          <text:p text:style-name="al">1. Netcongestieverzachters — partijen die direct bijdragen aan het vergroten van de beschikbare netcapaciteit; </text:p>
          <text:p text:style-name="al">2. Veiligheid — partijen waarvan het niet aansluiten een directe bedreiging vormt voor de nationale veiligheid of volksgezondheid; </text:p>
          <text:p text:style-name="al">3. Basisbehoeften — partijen die voorzien in een eerste levensbehoefte, waaronder woonbehoefte en onderwijs. </text:p>
          <text:p text:style-name="al"/>
          <text:p text:style-name="al">Vanaf 1 juli 2026 worden groot- en kleinverbruikers in één en dezelfde rangorde beoordeeld. Er is geen overgangsperiode voorzien: alle aanvragen worden vanaf dat moment aan de nieuwe voorrangsregels getoetst. </text:p>
          <text:p text:style-name="al"/>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 </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vet">
            <text:span text:style-name="nadrukcur">Doelstelling </text:span>
          </text:span>
        </text:p>
          <text:p text:style-name="al">De doelstelling van deze beleidsregels is om de gemeentelijke bevoegdheid tot het aanvragen van elektriciteitstransportcapaciteit voor woningbouw- en onderwijs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vet">
            <text:span text:style-name="nadrukcur">Verhouding tot andere regelgeving </text:span>
          </text:span>
        </text:p>
          <text:p text:style-name="al">De beleidsregels zijn vastgesteld op grond van: </text:p>
          <text:p text:style-name="al">• Artikel 160, eerste lid, aanhef en onder d, van de Gemeentewet: het college is bevoegd tot privaatrechtelijke rechtshandelingen van de gemeente te besluiten. </text:p>
          <text:p text:style-name="al">• Artikel 4:81 van de Algemene wet bestuursrecht: een bestuursorgaan kan beleidsregels vaststellen met betrekking tot een hem toekomende bevoegdheid. </text:p>
          <text:p text:style-name="al">• De artikelen 7.21 tot en met 7.23, en tabel 3 en 4 van bijlage 3 van de Systeemcode elektriciteit 2026: het ACM-prioriteringskader stelt eisen aan de verdeling van transportcapaciteit in congestiegebieden en de gemeentelijke rol. </text:p>
          <text:p text:style-name="al">• 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 </text:p>
          <text:p text:style-name="al"/>
          <text:p text:style-name="al">De beleidsregels vullen het ACM-prioriteringskader aan op het niveau van de gemeente. Daarbij beperken de beleidsregels zich tot de prioriteitsfunctie: woonbehoefte (subfuncties: algemeen en collectieve woonvormen) en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 </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vet">
            <text:span text:style-name="nadrukcur">VNG-modelbeleidsregels</text:span>
          </text:span>
        </text:p>
          <text:p text:style-name="al">Bij het opstellen van deze beleidsregels is gebruik gemaakt van de VNG-modelbeleids-regels aanvraag prioriteit transportcapaciteit woningbouwprojecten. </text:p>
          <text:p text:style-name="al">Onderwijsprojecten kunnen via dezelfde regeling worden aangevraagd en zijn daarom opgenomen in de beleidsregels van Hof van Twente.</text:p>
          <text:p text:style-name="al"/>
          <text:p text:style-name="al">
          <text:span text:style-name="nadrukvet">
            <text:span text:style-name="nadrukcur">Inspraak</text:span>
          </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paragraaf 2 lid e van de Verordening Inspraak en Participatie gemeente Hof van Twente 2022).</text:p>
          <text:p text:style-name="al"/>
          <text:p text:style-name="al">
          <text:span text:style-name="nadrukvet">Artikelsgewijs </text:span>
        </text:p>
          <text:p text:style-name="al">Enkel die bepalingen die verdere toelichting behoeven, worden hieronder nader toegelicht.</text:p>
          <text:p text:style-name="al"/>
          <text:p text:style-name="al">
          <text:span text:style-name="nadrukvet">Artikel 1</text:span>
          <text:span text:style-name="nadrukvet">Definities </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 </text:p>
          <text:p text:style-name="al"/>
          <text:p text:style-name="al">
          <text:span text:style-name="nadrukvet">
            <text:span text:style-name="nadrukcur">Civielrechtelijke overeenkomst </text:span>
          </text:span>
        </text:p>
          <text:p text:style-name="al">De definitie van 'civielrechtelijke overeenkomst' volgt de bewijslastcriteria van tabel 4 van bijlage 3 van de Systeemcode elektriciteit 2026. </text:p>
          <text:p text:style-name="al">
          <text:span text:style-name="nadrukvet">
            <text:span text:style-name="nadrukcur"/>
          </text:span>
        </text:p>
          <text:p text:style-name="al">
          <text:span text:style-name="nadrukvet">
            <text:span text:style-name="nadrukcur">Project </text:span>
          </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 </text:p>
          <text:p text:style-name="al"/>
          <text:p text:style-name="al">
          <text:span text:style-name="nadrukvet">
            <text:span text:style-name="nadrukcur">Volgordelijst </text:span>
          </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text:span>
          <text:span text:style-name="nadrukvet">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p text:style-name="al"/>
          <text:p text:style-name="al"/>
          <text:p text:style-name="al"/>
          <text:p text:style-name="al"/>
          <text:p text:style-name="al"/>
          <text:p text:style-name="al">
          <text:span text:style-name="nadrukvet">Artikel 3</text:span>
          <text:span text:style-name="nadrukvet">Doel </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vet">
            <text:span text:style-name="nadrukcur">Algemene beginselen van behoorlijk bestuur </text:span>
          </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 </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 </text:p>
          <text:p text:style-name="al"/>
          <text:p text:style-name="al">
          <text:span text:style-name="nadrukvet">
            <text:span text:style-name="nadrukcur">Uitwerking </text:span>
          </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text:span>
          <text:span text:style-name="nadrukvet">Gelijke behandeling projecten </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text:span>
          <text:span text:style-name="nadrukvet">Procedure verzoek opname volgordelijst </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 </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 </text:p>
          <text:p text:style-name="al"/>
          <text:p text:style-name="al">
          <text:span text:style-name="nadrukvet">Artikel 6</text:span>
          <text:span text:style-name="nadrukvet">Opname op de volgordelijst op verzoek projectontwikkelaar </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4, derde lid genoemde akkoord met de van toepassing zijnde bepalingen omtrent de rechtsbescherming.  </text:p>
          <text:p text:style-name="al"/>
          <text:p text:style-name="al">
          <text:span text:style-name="nadrukvet">Artikel 8</text:span>
          <text:span text:style-name="nadrukvet">Projectdossier</text:span>
        </text:p>
          <text:p text:style-name="al">Het projectdossier bevat een aanvraag voor transportcapaciteit én een aanvraag voor prioritering. Artikel 8 beschrijft waar een projectdossier aan moet voldoen.</text:p>
          <text:p text:style-name="al">Het projectdossier wordt ingediend via het door de gemeente gepubliceerde online invulformulier. Het projectdossier moet uiterlijk op 30 augustus bij de gemeente binnen zijn. De gemeente bevestigt ontvangst van het dossier binnen vijf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9</text:span>
          <text:span text:style-name="nadrukvet"/>
          <text:span text:style-name="nadrukvet">Bestuursverklaring </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9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9 corresponderen rechtstreeks met deze Systeemcode elektriciteit 2026-vereisten.</text:p>
          <text:p text:style-name="al"/>
          <text:p text:style-name="al">
          <text:span text:style-name="nadrukvet">Artikel 10</text:span>
          <text:span text:style-name="nadrukvet">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10 werkt de prioritering uit in vier achtereenvolgende stappen. Elke volgende stap is uitsluitend van toepassing wanneer de voorgaande stap geen onderscheid oplevert.</text:p>
          <text:p text:style-name="al"/>
          <text:p text:style-name="al">
          <text:span text:style-name="nadrukvet">
            <text:span text:style-name="nadrukcur">Stap 1 – Start bouw</text:span>
          </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splanning.</text:p>
          <text:p text:style-name="al"/>
          <text:p text:style-name="al">De bewijsstukken moeten de opgegeven start bouwdatum concreet en plausibel maken, op basis van bewijsstukken zoals opgesomd in de rangorde van stap 3.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vet">
            <text:span text:style-name="nadrukcur">Stap 2 – Voorrang onderwijsprojecten</text:span>
          </text:span>
        </text:p>
          <text:p text:style-name="al">De gemeente is wettelijk verplicht om te zorgen voor de huisvesting van scholen voor primair en voortgezet onderwijs, inclusief nieuwbouw wanneer er een aantoonbare behoefte is. Dat betekent dat we zorgen voor veilige, gezonde en toekomstbestendige schoolgebouwen. Voor deze behoeftebepaling hanteren wij het vastgestelde en geldende Integraal Huisvestingsplan (IHP).  </text:p>
          <text:p text:style-name="al"/>
          <text:p text:style-name="al"/>
          <text:p text:style-name="al"/>
          <text:p text:style-name="al"/>
          <text:p text:style-name="al">
          <text:span text:style-name="nadrukvet">
            <text:span text:style-name="nadrukcur">Stap 3 - Projectrijpheid</text:span>
          </text:span>
        </text:p>
          <text:p text:style-name="al">Stap 3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 Voor gemeentelijke projecten is geen civielrechtelijke overeenkomst benodigd.</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3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3 worden projecten bedoeld met de volgende bewijsstukken:</text:p>
          <text:p text:style-name="al">- Overeenkomst tussen gemeente en het Rijk over rijkssubsidies voor woningbouw.</text:p>
          <text:p text:style-name="al">- Prestatieafspraken tussen gemeenten en woningcorporaties.</text:p>
          <text:p text:style-name="al">- College- of raadsbesluit met gemeente als initiatiefnemer voor woningbouwontwikkeling.</text:p>
          <text:p text:style-name="al"/>
          <text:p text:style-name="al">
          <text:span text:style-name="nadrukvet">
            <text:span text:style-name="nadrukcur">Stap 4 – Datum van oplevering </text:span>
          </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1</text:span>
          <text:span text:style-name="nadrukvet">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wordt uitgevoerd door een onafhankelijk systeem in aanwezigheid van een onafhankelijke getuige. De onafhankelijke getuige hoeft niet een notaris te zijn. De aanwezigheid van een onafhankelijke getuige neemt elke schijn van partijdigheid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3</text:span>
          <text:span text:style-name="nadrukvet">Bekendmaking volgordelijst </text:span>
        </text:p>
          <text:p text:style-name="al">De publicatietermijn van twee weken vóór de datum van indiening door de gemeente is afgestemd op de bezwaartermijn van artikel 14.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4</text:span>
          <text:span text:style-name="nadrukvet">Rechtsbescherming </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 </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6,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5</text:span>
          <text:span text:style-name="nadrukvet">Wijziging en intrekking van de volgordepositie </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 </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6</text:span>
          <text:span text:style-name="nadrukvet">Indienen verzoek </text:span>
          <text:span text:style-name="nadrukvet">conform volgordelijst </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 </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het wenselijk om afstemming te zoeken met de andere gemeenten in het congestie-gebied. Op deze wijze komt er binnen het congestiegebied een integrale volgordelijst tot stand. Aangezien dit het uitvoeringsproces van indiening betreft is dit in de beleidsregels niet nader uitgewerkt.</text:p>
          <text:p text:style-name="al"/>
          <text:p text:style-name="al">
          <text:span text:style-name="nadrukvet">Artikel 17</text:span>
          <text:span text:style-name="nadrukvet">Vrijwaringsclausule</text:span>
        </text:p>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aangezien niet de gemeente, maar de netbeheerder daarover gaat.</text:p>
          <text:p text:style-name="al"/>
          <text:p text:style-name="al">Ook projecten waarvoor nog geen ruimtelijke procedures zijn doorlopen kunnen op de volgordelijst worden geplaatst. Als gemeente nemen we deze projecten op in de volgordelijst, mits er sprake is van andere bewijsstukken waardoor een project in aanmerking komt voor prioritering. Voor deze projecten geldt dat plaatsing op de volgordelijst niet direct gelijkstaat aan goedkeuring van de nog te doorlopen ruimtelijke procedures. Als een project deze procedures niet doorkomt wordt het project alsnog van de lijst gehaal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8918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8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8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of van Twente</meta:user-defined>
    <meta:user-defined meta:name="OVERHEID.Informatietype/DC.type">officiële publicatie</meta:user-defined>
    <meta:user-defined meta:name="OVERHEIDop.Rubriek/DC.type">beleidsregel</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DC.source">artikel 160 van de Gemeentewet]|[1.0:c:BWBR0005416&amp;artikel=160&amp;g=2026-06-04</meta:user-defined>
    <dc:language>nl</dc:language>
    <meta:user-defined meta:name="OVERHEIDop.locatietype/OVERHEIDop.gebiedsmarkering">Gemeente</meta:user-defined>
    <meta:user-defined meta:name="DC.title">Beleidsregels aanvraag prioriteit transportcapaciteit Hof van Twente 2026</meta:user-defined>
    <meta:user-defined meta:name="DCTERMS.W3CDTF/DCTERMS.available">2026-08-13</meta:user-defined>
    <meta:user-defined meta:name="DCTERMS.W3CDTF/OVERHEIDop.jaargang">2026</meta:user-defined>
    <meta:user-defined meta:name="OVERHEIDop.publicationIssue">389185</meta:user-defined>
    <meta:user-defined meta:name="OVERHEIDop.betreftRegeling">CVDR765567_1</meta:user-defined>
    <meta:user-defined meta:name="xs:date/OVERHEIDop.startdatum">2026-08-14</meta:user-defined>
    <meta:user-defined meta:name="OVERHEIDop.GmbID/DC.identifier">gmb-2026-389185</meta:user-defined>
    <meta:user-defined meta:name="OVERHEIDop.versieInformatie"/>
  </office:meta>
</office:document-meta>
</file>