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atie B&amp;B en tijdelijke vergunning voor extra camperplaatsen , Hazenakkerweg 1 en 5, 5995RM Kess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3 augustus 2026 een besluit genomen op de aanvraag omgevingsvergunning voor het realisatie B&amp;B en tijdelijke vergunning voor extra camperplaatsen op de locatie Hazenakkerweg 1 en 5, 5995RM Kessel. De aanvraag is geregistreerd onder zaaknummer Z2025-00002961. Het besluit betreft de volgende onderdelen:</text:p>
            <text:list text:style-name="id1-3-2-1-1-2">
              <text:list-item text:style-override="id1-3-2-1-1-2-1">
                <text:number>•</text:number>
                <text:p text:style-name="al">afwijken van regels in het Omgevingsplan</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Het besluit en de bijbehorende stukken liggen met ingang van 18 auf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02961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4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91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2961</meta:user-defined>
    <meta:user-defined meta:name="DCTERMS.abstract">Betreft:  Besluit op locatie Hazenakkerweg 1 en 5, 5995RM Kessel</meta:user-defined>
    <dc:language>nl</dc:language>
    <meta:user-defined meta:name="OVERHEIDop.locatietype/OVERHEIDop.gebiedsmarkering">Vlak</meta:user-defined>
    <meta:user-defined meta:name="DC.title">Toestemming voor realisatie B&amp;B en tijdelijke vergunning voor extra camperplaatsen , Hazenakkerweg 1 en 5, 5995RM Kessel</meta:user-defined>
    <meta:user-defined meta:name="DCTERMS.W3CDTF/DCTERMS.available">2026-08-17</meta:user-defined>
    <meta:user-defined meta:name="DCTERMS.W3CDTF/OVERHEIDop.jaargang">2026</meta:user-defined>
    <meta:user-defined meta:name="OVERHEIDop.publicationIssue">389182</meta:user-defined>
    <meta:user-defined meta:name="OVERHEIDop.GmbID/DC.identifier">gmb-2026-389182</meta:user-defined>
    <meta:user-defined meta:name="OVERHEIDop.versieInformatie"/>
  </office:meta>
</office:document-meta>
</file>