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nabij De Run 6361,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3-08-2026 heeft de gemeente Veldhoven een aanvraag omgevingsvergunning ontvangen.</text:p>
            <text:p text:style-name="common-al">De aanvraag betreft de locatie nabij De Run 6361 in Veldhoven en heeft als omschrijving "uitbreiden van het Gasyard-terrein en realiseren van een waterstoftank en waterstof tubetrailer opstelplaatsen".</text:p>
            <text:p text:style-name="common-al">De aanvraag is geregistreerd onder zaaknummer VHZ2026-01358.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8918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8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8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VHZ2026-01358</meta:user-defined>
    <meta:user-defined meta:name="DCTERMS.abstract">uitbreiden van het Gasyard-terrein en realiseren van een waterstoftank en waterstof tubetrailer opstelplaatsen (nabij De Run 6361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nabij De Run 6361, Vel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81</meta:user-defined>
    <meta:user-defined meta:name="OVERHEIDop.GmbID/DC.identifier">gmb-2026-389181</meta:user-defined>
    <meta:user-defined meta:name="OVERHEIDop.versieInformatie"/>
  </office:meta>
</office:document-meta>
</file>