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3-08-2026 00:00 hebben wij een aanvraag ontvangen voor het houden van een evenement (Hengevelde Revue op 6 en 7 november 2026) op het adres Bretelerstraat 16 7496PP Hengevelde. Deze aanvraag staat ingeschreven onder zaaknummer 0000110701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Het betreft hier uitsluitend een kennisgeving. De plannen worden (nog) niet bekend gemaakt. Eventuele bezwaren kunnen pas worden ingediend nadat over de plann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91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1107013</meta:user-defined>
    <meta:user-defined meta:name="DCTERMS.abstract">het houden van een evenement (Hengevelde Revue op 6 en 7 november 2026)</meta:user-defined>
    <dc:language>nl</dc:language>
    <meta:user-defined meta:name="OVERHEIDop.locatietype/OVERHEIDop.gebiedsmarkering">Punt</meta:user-defined>
    <meta:user-defined meta:name="DC.title">Op 03-08-2026 00:00 hebben wij een aanvraag ontvangen voor het houden van een evenement (Hengevelde Revue op 6 en 7 november 2026) op het adres Bretelerstraat 16 7496PP Hengevelde. Deze aanvraag staat ingeschreven onder zaaknummer 00001107013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80</meta:user-defined>
    <meta:user-defined meta:name="OVERHEIDop.GmbID/DC.identifier">gmb-2026-389180</meta:user-defined>
    <meta:user-defined meta:name="OVERHEIDop.versieInformatie"/>
  </office:meta>
</office:document-meta>
</file>