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tijdelijk afwijken van regels in  omgevingsplan t.b.v. Autismehuis (periode 10 jaar), Muurmeesterstraat 1 8043EA Zwolle [Zaaknummer 0193ESUITE21474420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Muurmeesterstraat 1 8043EA Zwolle</text:p>
            <text:p text:style-name="common-al">
            <text:span text:style-name="nadrukvet">Zaakomschrijving:</text:span> het tijdelijk afwijken van regels in het omgevingsplan ten behoeve van Autismehuis (periode 10 jaar)</text:p>
            <text:p text:style-name="common-al">
            <text:span text:style-name="nadrukvet">Zaaknummer:</text:span> 0193ESUITE2147442025</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2147442025</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214744202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917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7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7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93ESUITE2147442025</meta:user-defined>
    <meta:user-defined meta:name="DCTERMS.abstract">het tijdelijk afwijken van regels in het omgevingsplan ten behoeve van Autismehuis (periode 10 jaa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tijdelijk afwijken van regels in  omgevingsplan t.b.v. Autismehuis (periode 10 jaar), Muurmeesterstraat 1 8043EA Zwolle [Zaaknummer 0193ESUITE2147442025]</meta:user-defined>
    <meta:user-defined meta:name="DCTERMS.W3CDTF/DCTERMS.available">2026-08-17</meta:user-defined>
    <meta:user-defined meta:name="DCTERMS.W3CDTF/OVERHEIDop.jaargang">2026</meta:user-defined>
    <meta:user-defined meta:name="OVERHEIDop.publicationIssue">389179</meta:user-defined>
    <meta:user-defined meta:name="OVERHEIDop.GmbID/DC.identifier">gmb-2026-389179</meta:user-defined>
    <meta:user-defined meta:name="OVERHEIDop.versieInformatie"/>
  </office:meta>
</office:document-meta>
</file>