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kellaan, Ingekomen aanvraag Omgevingsvergunning, groot onderhoud aan metselwerk van de toren en het ophogen van het metselw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groot onderhoud aan metselwerk van de toren en het ophogen van het metselwerk</text:p>
            <text:p text:style-name="common-al"/>
            <text:p text:style-name="common-al">
            <text:span text:style-name="nadrukvet">Adres of locatie</text:span>: Verzoeklocatie 2026081300269, Hekellaan te 's-Hertogenbosch</text:p>
            <text:p text:style-name="common-al">
            <text:span text:style-name="nadrukvet">Omschrijving</text:span>: groot onderhoud aan metselwerk van de toren en het ophogen van het metselwerk</text:p>
            <text:p text:style-name="common-al">
            <text:span text:style-name="nadrukvet">Kenmerknummer</text:span>: 079619733989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917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7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33989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Hekellaan, Ingekomen aanvraag Omgevingsvergunning, groot onderhoud aan metselwerk van de toren en het ophogen van het metselwer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9178</meta:user-defined>
    <meta:user-defined meta:name="OVERHEIDop.GmbID/DC.identifier">gmb-2026-389178</meta:user-defined>
    <meta:user-defined meta:name="OVERHEIDop.versieInformatie"/>
  </office:meta>
</office:document-meta>
</file>