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splitsingsvergunning Hoogte Kadijk 36 1018B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twee appartementsrechten.</text:p>
            <text:p text:style-name="common-al">Besluit: splitsingsvergunning</text:p>
            <text:p text:style-name="common-al">Besluit verzonden op: 13-08-2026</text:p>
            <text:p text:style-name="common-al">Zaakadres: Hoogte Kadijk 36 1018BM Amsterdam, Hoogte Kadijk 36A 1018BM Amsterdam, Hoogte Kadijk 36B 1018BM Amsterdam</text:p>
            <text:p text:style-name="common-al">Zaaknummer: Z2026-02949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9498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1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498</meta:user-defined>
    <meta:user-defined meta:name="DCTERMS.abstract">het splitsen van het gebouw in twee appartementsrechten op het adres Hoogte Kadijk 3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splitsingsvergunning Hoogte Kadijk 36 1018BM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75</meta:user-defined>
    <meta:user-defined meta:name="OVERHEIDop.GmbID/DC.identifier">gmb-2026-389175</meta:user-defined>
    <meta:user-defined meta:name="OVERHEIDop.versieInformatie"/>
  </office:meta>
</office:document-meta>
</file>