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geweigerde omgevingsvergunning, het vervangen van een WAS/sirenemast, Spekloane 28, Boelenslaan (nabij)</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geweigerd voor het vervangen van een WAS/sirenemast en verplaatsen naar Spekloane 28, Boelenslaan (nabij)</text:p>
            <text:p text:style-name="common-al">Zaaknummer: Z2025-001896</text:p>
            <text:p text:style-name="common-al">Zaakadres: Spekloane 28, Boelenslaan (nabij)</text:p>
            <text:p text:style-name="common-al">Omschrijving: het vervangen en verplaatsen van een WAS/sirenemast</text:p>
            <text:p text:style-name="common-al">Datum ontvangst: 11-11-2025</text:p>
            <text:p text:style-name="common-al">Datum bekendmaking: 13-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8917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1896</meta:user-defined>
    <meta:user-defined meta:name="DCTERMS.abstract">het vervangen van een WAS/sirenemast</meta:user-defined>
    <dc:language>nl</dc:language>
    <meta:user-defined meta:name="OVERHEIDop.locatietype/OVERHEIDop.gebiedsmarkering">Punt</meta:user-defined>
    <meta:user-defined meta:name="OVERHEIDop.locatietype/OVERHEIDop.gebiedsmarkering">Vlak</meta:user-defined>
    <meta:user-defined meta:name="DC.title">Gemeente Achtkarspelen - geweigerde omgevingsvergunning, het vervangen van een WAS/sirenemast, Spekloane 28, Boelenslaan (nabij)</meta:user-defined>
    <meta:user-defined meta:name="DCTERMS.W3CDTF/DCTERMS.available">2026-08-17</meta:user-defined>
    <meta:user-defined meta:name="DCTERMS.W3CDTF/OVERHEIDop.jaargang">2026</meta:user-defined>
    <meta:user-defined meta:name="OVERHEIDop.externeBijlage">GEDEELD_202608_GFO_ZAKEN_322769_Z2025-001896 Br...|exb-2026-29064</meta:user-defined>
    <meta:user-defined meta:name="OVERHEIDop.publicationIssue">389172</meta:user-defined>
    <meta:user-defined meta:name="OVERHEIDop.GmbID/DC.identifier">gmb-2026-389172</meta:user-defined>
    <meta:user-defined meta:name="OVERHEIDop.versieInformatie"/>
  </office:meta>
</office:document-meta>
</file>