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openbare ruimte stadsdeel Oost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kappen van 47 bomen</text:p>
            <text:p text:style-name="common-al">Besluit: verleend</text:p>
            <text:p text:style-name="common-al">Besluit verzonden op: 13-08-2026</text:p>
            <text:p text:style-name="common-al">Zaakadres: openbare ruimte stadsdeel Oost Amsterdam</text:p>
            <text:p text:style-name="common-al">Zaaknummer: Z2026-031578</text:p>
            <text:p text:style-name="common-al">DSO-nummer: 2026071601470</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Procesuitvoering.sdo@amsterdam.nl?Subject=Dossiernummer Z2026-031578" xlink:type="simple">VTH.Procesuitvoering.sdo@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3-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16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6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6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31578</meta:user-defined>
    <meta:user-defined meta:name="DCTERMS.abstract">het kappen van 47 bom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mgevingsvergunning reguliere procedure vellen van een houtopstand (kap) verleend openbare ruimte stadsdeel Oost Amsterdam</meta:user-defined>
    <meta:user-defined meta:name="OVERHEIDop.datumEindeReactietermijn">2026-09-27</meta:user-defined>
    <meta:user-defined meta:name="OVERHEIDop.terinzageleggingBG">https://mijnpublicaties.nl/Publicatie/78245e05-98a2-4276-57d5-08def6b1bae5</meta:user-defined>
    <meta:user-defined meta:name="DCTERMS.W3CDTF/DCTERMS.available">2026-08-17</meta:user-defined>
    <meta:user-defined meta:name="DCTERMS.W3CDTF/OVERHEIDop.jaargang">2026</meta:user-defined>
    <meta:user-defined meta:name="OVERHEIDop.publicationIssue">389164</meta:user-defined>
    <meta:user-defined meta:name="OVERHEIDop.GmbID/DC.identifier">gmb-2026-389164</meta:user-defined>
    <meta:user-defined meta:name="OVERHEIDop.versieInformatie"/>
  </office:meta>
</office:document-meta>
</file>